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2"/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6.002cm" style:use-optimal-column-width="true"/>
    </style:style>
    <style:style style:name="co2" style:family="table-column">
      <style:table-column-properties fo:break-before="auto" style:column-width="1.43933333333333cm"/>
    </style:style>
    <style:style style:name="co3" style:family="table-column">
      <style:table-column-properties fo:break-before="auto" style:column-width="2.7305cm" style:use-optimal-column-width="true"/>
    </style:style>
    <style:style style:name="co4" style:family="table-column">
      <style:table-column-properties fo:break-before="auto" style:column-width="3.429cm" style:use-optimal-column-width="true"/>
    </style:style>
    <style:style style:name="co5" style:family="table-column">
      <style:table-column-properties fo:break-before="auto" style:column-width="2.9845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neral_Living_Allowanc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3">
            <text:p>Buffer</text:p>
          </table:table-cell>
          <table:table-cell office:value-type="string" table:style-name="ce3">
            <text:p>Amount</text:p>
          </table:table-cell>
          <table:table-cell office:value-type="string" table:style-name="ce3">
            <text:p>Household Type</text:p>
          </table:table-cell>
          <table:table-cell office:value-type="string" table:style-name="ce3">
            <text:p>Age Applicable From</text:p>
          </table:table-cell>
          <table:table-cell office:value-type="string" table:style-name="ce3">
            <text:p>Age Applicable To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Single 17 Transition</text:p>
          </table:table-cell>
          <table:table-cell office:value-type="currency" office:value="171.95" table:style-name="ce2">
            <text:p>£171.95</text:p>
          </table:table-cell>
          <table:table-cell office:value-type="string" table:style-name="ce1">
            <text:p>Single</text:p>
          </table:table-cell>
          <table:table-cell office:value-type="float" office:value="17" table:style-name="ce1">
            <text:p>17</text:p>
          </table:table-cell>
          <table:table-cell office:value-type="float" office:value="17" table:style-name="ce1">
            <text:p>17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Single 18-Pensionable Age</text:p>
          </table:table-cell>
          <table:table-cell office:value-type="currency" office:value="171.95" table:style-name="ce2">
            <text:p>£171.95</text:p>
          </table:table-cell>
          <table:table-cell office:value-type="string" table:style-name="ce1">
            <text:p>Sing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Single 18-Pensionable Age with Carer Premium</text:p>
          </table:table-cell>
          <table:table-cell office:value-type="currency" office:value="227.2" table:style-name="ce2">
            <text:p>£227.20</text:p>
          </table:table-cell>
          <table:table-cell office:value-type="string" table:style-name="ce1">
            <text:p>Sing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Single 18-Pensionable Age with Enhanced Disability Premium</text:p>
          </table:table-cell>
          <table:table-cell office:value-type="currency" office:value="197.1" table:style-name="ce2">
            <text:p>£197.10</text:p>
          </table:table-cell>
          <table:table-cell office:value-type="string" table:style-name="ce1">
            <text:p>Sing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Single 18-Pensionable Age with Enhanced Disability Premium plus Carer Premium</text:p>
          </table:table-cell>
          <table:table-cell office:value-type="currency" office:value="252.35" table:style-name="ce2">
            <text:p>£252.35</text:p>
          </table:table-cell>
          <table:table-cell office:value-type="string" table:style-name="ce1">
            <text:p>Sing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Single Pensionable Age</text:p>
          </table:table-cell>
          <table:table-cell office:value-type="currency" office:value="241.45" table:style-name="ce2">
            <text:p>£241.45</text:p>
          </table:table-cell>
          <table:table-cell office:value-type="string" table:style-name="ce1">
            <text:p>Single</text:p>
          </table:table-cell>
          <table:table-cell office:value-type="string" table:style-name="ce1">
            <text:p>Pensionable Age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ingle Pensionable Age with Carer Premium</text:p>
          </table:table-cell>
          <table:table-cell office:value-type="currency" office:value="296.7" table:style-name="ce2">
            <text:p>£296.70</text:p>
          </table:table-cell>
          <table:table-cell office:value-type="string" table:style-name="ce1">
            <text:p>Single</text:p>
          </table:table-cell>
          <table:table-cell office:value-type="string" table:style-name="ce1">
            <text:p>Pensionable Age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Couple 18-Pensionable Age One has Disability Premium (No PIP)</text:p>
          </table:table-cell>
          <table:table-cell office:value-type="currency" office:value="189.1" table:style-name="ce2">
            <text:p>£189.10</text:p>
          </table:table-cell>
          <table:table-cell office:value-type="string" table:style-name="ce1">
            <text:p>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Couple 18-Pensionable Age One has Disability Premium</text:p>
          </table:table-cell>
          <table:table-cell office:value-type="currency" office:value="225.85" table:style-name="ce2">
            <text:p>£225.85</text:p>
          </table:table-cell>
          <table:table-cell office:value-type="string" table:style-name="ce1">
            <text:p>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Couple 18-Pensionable Age One has Disability Premium &amp; Enhanced Disability Premium</text:p>
          </table:table-cell>
          <table:table-cell office:value-type="currency" office:value="243.95" table:style-name="ce2">
            <text:p>£243.95</text:p>
          </table:table-cell>
          <table:table-cell office:value-type="string" table:style-name="ce1">
            <text:p>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Couple 18-Pensionable Age Both have PIP / DLA (not high rate)</text:p>
          </table:table-cell>
          <table:table-cell office:value-type="currency" office:value="262.60000000000002" table:style-name="ce2">
            <text:p>£262.60</text:p>
          </table:table-cell>
          <table:table-cell office:value-type="string" table:style-name="ce1">
            <text:p>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Couple 18-Pensionable Age Both have Disability Premium &amp; One Enhanced Disability Premium</text:p>
          </table:table-cell>
          <table:table-cell office:value-type="currency" office:value="280.7" table:style-name="ce2">
            <text:p>£280.70</text:p>
          </table:table-cell>
          <table:table-cell office:value-type="string" table:style-name="ce1">
            <text:p>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Couple 18-Pensionable Age Both have Disability Premium &amp; Enhanced Disability Premium<text:s/></text:p>
          </table:table-cell>
          <table:table-cell office:value-type="currency" office:value="298.8" table:style-name="ce2">
            <text:p>£298.80</text:p>
          </table:table-cell>
          <table:table-cell office:value-type="string" table:style-name="ce1">
            <text:p>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1">
            <text:p>Couple Pensionable Age</text:p>
          </table:table-cell>
          <table:table-cell office:value-type="currency" office:value="368.6" table:style-name="ce2">
            <text:p>£368.60</text:p>
          </table:table-cell>
          <table:table-cell office:value-type="string" table:style-name="ce1">
            <text:p>Couple</text:p>
          </table:table-cell>
          <table:table-cell office:value-type="string" table:style-name="ce1">
            <text:p>Pensionable Age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lf Couple 18-Pensionable Age One has Disability Premium (No PIP)</text:p>
          </table:table-cell>
          <table:table-cell office:value-type="currency" office:value="94.55" table:style-name="ce2">
            <text:p>£94.55</text:p>
          </table:table-cell>
          <table:table-cell office:value-type="string" table:style-name="ce1">
            <text:p>Half 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1">
            <text:p>Half Couple 18-Pensionable Age One has Disability Premium</text:p>
          </table:table-cell>
          <table:table-cell office:value-type="currency" office:value="112.93" table:style-name="ce2">
            <text:p>£112.93</text:p>
          </table:table-cell>
          <table:table-cell office:value-type="string" table:style-name="ce1">
            <text:p>Half 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1">
            <text:p>Half Couple 18-Pensionable Age One has Disability Premium &amp; Enhanced Disability Premium</text:p>
          </table:table-cell>
          <table:table-cell office:value-type="currency" office:value="121.98" table:style-name="ce2">
            <text:p>£121.98</text:p>
          </table:table-cell>
          <table:table-cell office:value-type="string" table:style-name="ce1">
            <text:p>Half 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1">
            <text:p>Half Couple 18-Pensionable Age Both have PIP / DLA (not high rate)</text:p>
          </table:table-cell>
          <table:table-cell office:value-type="currency" office:value="131.30000000000001" table:style-name="ce2">
            <text:p>£131.30</text:p>
          </table:table-cell>
          <table:table-cell office:value-type="string" table:style-name="ce1">
            <text:p>Half 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1">
            <text:p>Half Couple 18-Pensionable Age Both Disability Premium &amp; One has Enhanced Disability Premium</text:p>
          </table:table-cell>
          <table:table-cell office:value-type="currency" office:value="140.35" table:style-name="ce2">
            <text:p>£140.35</text:p>
          </table:table-cell>
          <table:table-cell office:value-type="string" table:style-name="ce1">
            <text:p>Half 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1">
            <text:p>Half Couple 18-Pensionable Age Both have Disability Premium &amp; Enhanced Disability Premium<text:s/></text:p>
          </table:table-cell>
          <table:table-cell office:value-type="currency" office:value="149.4" table:style-name="ce2">
            <text:p>£149.40</text:p>
          </table:table-cell>
          <table:table-cell office:value-type="string" table:style-name="ce1">
            <text:p>Half Couple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Pensionable Age</text:p>
          </table:table-cell>
          <table:table-cell table:style-name="ce2"/>
          <table:table-cell table:number-columns-repeated="16378"/>
        </table:table-row>
        <table:table-row table:style-name="ro1">
          <table:table-cell office:value-type="string" table:style-name="ce1">
            <text:p>Half Couple Pensionable Age</text:p>
          </table:table-cell>
          <table:table-cell office:value-type="currency" office:value="184.3" table:style-name="ce2">
            <text:p>£184.30</text:p>
          </table:table-cell>
          <table:table-cell office:value-type="string" table:style-name="ce1">
            <text:p>Half Couple</text:p>
          </table:table-cell>
          <table:table-cell office:value-type="string" table:style-name="ce1">
            <text:p>Pensionable Age</text:p>
          </table:table-cell>
          <table:table-cell table:style-name="ce1"/>
          <table:table-cell table:style-name="ce2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*Half Couple Assessment is used when both clients have a service*</text:p>
          </table:table-cell>
          <table:table-cell table:number-columns-repeated="16383" table:style-name="ce1"/>
        </table:table-row>
        <table:table-row table:number-rows-repeated="1048552" table:style-name="ro1">
          <table:table-cell table:number-columns-repeated="16384"/>
        </table:table-row>
      </table:table>
      <table:database-ranges>
        <table:database-range table:target-range-address="General_Living_Allowance.A2:General_Living_Allowance.E22" table:contains-header="false">
          <table:sort>
            <table:sort-by table:field-number="2" table:order="descending"/>
          </table:sort>
        </table:database-range>
        <table:database-range table:target-range-address="General_Living_Allowance.A1:General_Living_Allowance.E2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currency-symbol>£</number:currency-symbol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£</number:currency-symbol>
      <number:number number:decimal-places="2" number:min-decimal-places="2" number:min-integer-digits="1" number:grouping="true"/>
      <style:map style:condition="value()&gt;=0" style:apply-style-name="N12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olin Strutt</meta:initial-creator>
    <dc:creator>Natalie Rice</dc:creator>
    <meta:creation-date>2021-07-16T15:05:30Z</meta:creation-date>
    <dc:date>2026-08-05T14:31:30Z</dc:date>
  </office:meta>
</office:document-meta>
</file>