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6"/>
    <style:style style:name="ce7" style:family="table-cell" style:parent-style-name="Default" style:data-style-name="N3"/>
    <style:style style:name="ce8" style:family="table-cell" style:parent-style-name="Default" style:data-style-name="N2">
      <style:table-cell-properties fo:border="thin solid #000000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36">
      <style:table-cell-properties fo:border="thin solid #000000"/>
    </style:style>
    <style:style style:name="ce11" style:family="table-cell" style:parent-style-name="Default" style:data-style-name="N3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/>
      <style:text-properties fo:font-weight="bold" style:font-weight-asian="bold" style:font-weight-complex="bold"/>
    </style:style>
    <style:style style:name="ce14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000000"/>
      <style:text-properties fo:font-weight="bold" style:font-weight-asian="bold" style:font-weight-complex="bold"/>
    </style:style>
    <style:style style:name="ce16" style:family="table-cell" style:parent-style-name="Default" style:data-style-name="N0">
      <style:text-properties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D9D9D9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D9D9D9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D9D9D9"/>
    </style:style>
    <style:style style:name="ce20" style:family="table-cell" style:parent-style-name="Default" style:data-style-name="N3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2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weight="bold" style:font-weight-asian="bold" style:font-weight-complex="bold"/>
    </style:style>
    <style:style style:name="ce25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36">
      <style:text-properties fo:font-weight="bold" style:font-weight-asian="bold" style:font-weight-complex="bold"/>
    </style:style>
    <style:style style:name="ce29" style:family="table-cell" style:parent-style-name="Default" style:data-style-name="N37">
      <style:table-cell-properties fo:border="thin solid #000000"/>
    </style:style>
    <style:style style:name="ce30" style:family="table-cell" style:parent-style-name="Default" style:data-style-name="N0">
      <style:table-cell-properties fo:background-color="#FFFF00"/>
    </style:style>
    <style:style style:name="ce31" style:family="table-cell" style:parent-style-name="Default" style:data-style-name="N3">
      <style:table-cell-properties fo:border="thin solid #000000" fo:background-color="#FFFF00"/>
    </style:style>
    <style:style style:name="ce32" style:family="table-cell" style:parent-style-name="Default" style:data-style-name="N37">
      <style:table-cell-properties fo:border="thin solid #000000" fo:background-color="#00B050"/>
    </style:style>
    <style:style style:name="ce33" style:family="table-cell" style:parent-style-name="Default" style:data-style-name="N3">
      <style:table-cell-properties fo:border="thin solid #000000" fo:background-color="#00B050"/>
    </style:style>
    <style:style style:name="ce34" style:family="table-cell" style:parent-style-name="Default" style:data-style-name="N3">
      <style:table-cell-properties fo:border="thin solid #000000" fo:background-color="#00B050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37"/>
    <style:style style:name="ce36" style:family="table-cell" style:parent-style-name="Default" style:data-style-name="N36">
      <style:table-cell-properties fo:border-top="thin solid #000000" fo:border-bottom="none" fo:border-left="thin solid #000000" fo:border-right="thin solid #000000" fo:background-color="#00B05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fo:background-color="#DAEEF3"/>
    </style:style>
    <style:style style:name="ce39" style:family="table-cell" style:parent-style-name="Default" style:data-style-name="N36">
      <style:table-cell-properties fo:border="thin solid #000000" fo:background-color="#DAEEF3"/>
    </style:style>
    <style:style style:name="ce40" style:family="table-cell" style:parent-style-name="Default" style:data-style-name="N0">
      <style:table-cell-properties fo:border="thin solid #000000" fo:background-color="#FDE9D9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automatic" fo:background-color="#FDE9D9" style:repeat-content="false"/>
      <style:paragraph-properties fo:text-align="end" fo:margin-right="0cm"/>
      <style:text-properties fo:font-weight="bold" style:font-weight-asian="bold" style:font-weight-complex="bold"/>
    </style:style>
    <style:style style:name="ce42" style:family="table-cell" style:parent-style-name="Default" style:data-style-name="N36">
      <style:table-cell-properties fo:border="thin solid #000000" fo:background-color="#FDE9D9"/>
      <style:text-properties fo:font-weight="bold" style:font-weight-asian="bold" style:font-weight-complex="bold"/>
    </style:style>
    <style:style style:name="ce43" style:family="table-cell" style:parent-style-name="Default" style:data-style-name="N2">
      <style:table-cell-properties fo:border="thin solid #000000" fo:background-color="#FDE9D9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fo:background-color="#FDE9D9"/>
    </style:style>
    <style:style style:name="ce45" style:family="table-cell" style:parent-style-name="Default" style:data-style-name="N2">
      <style:table-cell-properties fo:border="thin solid #000000" fo:background-color="#FDE9D9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00B050"/>
    </style:style>
    <style:style style:name="ce54" style:family="table-cell" style:parent-style-name="Default" style:data-style-name="N37">
      <style:table-cell-properties fo:border-top="thin solid #000000" fo:border-bottom="thin solid #000000" fo:border-left="none" fo:border-right="thin solid #000000" fo:background-color="#00B050"/>
    </style:style>
    <style:style style:name="ce5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5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7" style:family="table-cell" style:parent-style-name="Default" style:data-style-name="N0">
      <style:table-cell-properties fo:border="thin solid #000000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fo:background-color="#00B050"/>
    </style:style>
    <style:style style:name="ce59" style:family="table-cell" style:parent-style-name="Default" style:data-style-name="N37">
      <style:table-cell-properties fo:border-top="thin solid #000000" fo:border-bottom="thin solid #000000" fo:border-left="thin solid #000000" fo:border-right="none"/>
    </style:style>
    <style:style style:name="ce60" style:family="table-cell" style:parent-style-name="Default" style:data-style-name="N37">
      <style:table-cell-properties fo:border-top="thin solid #000000" fo:border-bottom="thin solid #000000" fo:border-left="none" fo:border-right="thin solid #000000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808080" style:repeat-content="false"/>
      <style:paragraph-properties fo:text-align="end" fo:margin-right="0cm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808080" style:repeat-content="false"/>
      <style:paragraph-properties fo:text-align="end" fo:margin-right="0cm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808080" style:repeat-content="false"/>
      <style:paragraph-properties fo:text-align="end" fo:margin-right="0cm"/>
    </style:style>
    <style:style style:name="ce67" style:family="table-cell" style:parent-style-name="Default" style:data-style-name="N0">
      <style:table-cell-properties fo:border="thin solid #000000" style:vertical-align="automatic" fo:wrap-option="wrap"/>
    </style:style>
    <style:style style:name="ce6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automatic" fo:background-color="#808080" style:repeat-content="false"/>
      <style:paragraph-properties fo:text-align="end" fo:margin-right="0cm"/>
    </style:style>
    <style:style style:name="ce71" style:family="table-cell" style:parent-style-name="Default" style:data-style-name="N37">
      <style:table-cell-properties fo:border="thin solid #000000" fo:background-color="#00B050"/>
    </style:style>
    <style:style style:name="ce72" style:family="table-cell" style:parent-style-name="Default" style:data-style-name="N37">
      <style:table-cell-properties fo:border="thin solid #000000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465666666666667cm"/>
    </style:style>
    <style:style style:name="co2" style:family="table-column">
      <style:table-column-properties fo:break-before="auto" style:column-width="2.37066666666667cm"/>
    </style:style>
    <style:style style:name="co3" style:family="table-column">
      <style:table-column-properties fo:break-before="auto" style:column-width="3.53483333333333cm" style:use-optimal-column-width="true"/>
    </style:style>
    <style:style style:name="co4" style:family="table-column">
      <style:table-column-properties fo:break-before="auto" style:column-width="3.51366666666667cm"/>
    </style:style>
    <style:style style:name="co5" style:family="table-column">
      <style:table-column-properties fo:break-before="auto" style:column-width="2.667cm" style:use-optimal-column-width="true"/>
    </style:style>
    <style:style style:name="co6" style:family="table-column">
      <style:table-column-properties fo:break-before="auto" style:column-width="2.667cm"/>
    </style:style>
    <style:style style:name="co7" style:family="table-column">
      <style:table-column-properties fo:break-before="auto" style:column-width="1.8415cm"/>
    </style:style>
    <style:style style:name="co8" style:family="table-column">
      <style:table-column-properties fo:break-before="auto" style:column-width="3.53483333333333cm"/>
    </style:style>
    <style:style style:name="co9" style:family="table-column">
      <style:table-column-properties fo:break-before="auto" style:column-width="1.62983333333333cm"/>
    </style:style>
    <style:style style:name="co10" style:family="table-column">
      <style:table-column-properties fo:break-before="auto" style:column-width="1.82033333333333cm"/>
    </style:style>
    <style:style style:name="co11" style:family="table-column">
      <style:table-column-properties fo:break-before="auto" style:column-width="1.7145cm"/>
    </style:style>
    <style:style style:name="co12" style:family="table-column">
      <style:table-column-properties fo:break-before="auto" style:column-width="1.54516666666667cm"/>
    </style:style>
    <style:style style:name="co13" style:family="table-column">
      <style:table-column-properties fo:break-before="auto" style:column-width="1.73566666666667cm"/>
    </style:style>
    <style:style style:name="co14" style:family="table-column">
      <style:table-column-properties fo:break-before="auto" style:column-width="1.75683333333333cm" style:use-optimal-column-width="true"/>
    </style:style>
    <style:style style:name="co15" style:family="table-column">
      <style:table-column-properties fo:break-before="auto" style:column-width="5.0165cm" style:use-optimal-column-width="true"/>
    </style:style>
    <style:style style:name="co16" style:family="table-column">
      <style:table-column-properties fo:break-before="auto" style:column-width="10.6256666666667cm" style:use-optimal-column-width="true"/>
    </style:style>
    <style:style style:name="co17" style:family="table-column">
      <style:table-column-properties fo:break-before="auto" style:column-width="4.74133333333333cm" style:use-optimal-column-width="true"/>
    </style:style>
    <style:style style:name="co18" style:family="table-column">
      <style:table-column-properties fo:break-before="auto" style:column-width="1.69333333333333cm"/>
    </style:style>
    <style:style style:name="co19" style:family="table-column">
      <style:table-column-properties fo:break-before="auto" style:column-width="5.50333333333333cm"/>
    </style:style>
    <style:style style:name="co20" style:family="table-column">
      <style:table-column-properties fo:break-before="auto" style:column-width="4.0005cm"/>
    </style:style>
    <style:style style:name="co21" style:family="table-column">
      <style:table-column-properties fo:break-before="auto" style:column-width="1.92616666666667cm" style:use-optimal-column-width="true"/>
    </style:style>
    <style:style style:name="co22" style:family="table-column">
      <style:table-column-properties fo:break-before="auto" style:column-width="2.94216666666667cm"/>
    </style:style>
    <style:style style:name="co23" style:family="table-column">
      <style:table-column-properties fo:break-before="auto" style:column-width="2.032cm"/>
    </style:style>
    <style:style style:name="co24" style:family="table-column">
      <style:table-column-properties fo:break-before="auto" style:column-width="3.1115cm"/>
    </style:style>
    <style:style style:name="co25" style:family="table-column">
      <style:table-column-properties fo:break-before="auto" style:column-width="2.7305cm"/>
    </style:style>
    <style:style style:name="co26" style:family="table-column">
      <style:table-column-properties fo:break-before="auto" style:column-width="2.794cm"/>
    </style:style>
    <style:style style:name="co27" style:family="table-column">
      <style:table-column-properties fo:break-before="auto" style:column-width="3.048cm" style:use-optimal-column-width="true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8.8pt" style:use-optimal-row-height="true" fo:break-before="auto"/>
    </style:style>
    <style:style style:name="ro3" style:family="table-row">
      <style:table-row-properties style:row-height="43.2pt" style:use-optimal-row-height="tru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mmary_by_Band-Post_cod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number-columns-repeated="16367" table:default-cell-style-name="ce1"/>
        <table:table-row table:style-name="ro1">
          <table:table-cell/>
          <table:table-cell office:value-type="string" table:style-name="ce14">
            <text:p>Social Housing Asset data 2025 (Excludes Sheltered PFI schemes and dwellings awaiting disposal)</text:p>
          </table:table-cell>
          <table:table-cell table:number-columns-repeated="3" table:style-name="ce1"/>
          <table:table-cell table:number-columns-repeated="4" table:style-name="ce6"/>
          <table:table-cell office:value-type="float" office:value="13044" table:style-name="ce1">
            <text:p>13044</text:p>
          </table:table-cell>
          <table:table-cell table:number-columns-repeated="16374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4"/>
          <table:table-cell office:value-type="string" table:style-name="ce27">
            <text:p>Postal Sector</text:p>
          </table:table-cell>
          <table:table-cell office:value-type="string" table:style-name="ce27">
            <text:p>Valuation Band Range</text:p>
          </table:table-cell>
          <table:table-cell office:value-type="string" table:style-name="ce5">
            <text:p>Intervening Bands</text:p>
          </table:table-cell>
          <table:table-cell office:value-type="string" table:number-columns-spanned="5" table:number-rows-spanned="1" table:style-name="ce68">
            <text:p>Dwellings Value</text:p>
          </table:table-cell>
          <table:covered-table-cell table:number-columns-repeated="4"/>
          <table:table-cell office:value-type="string" table:number-columns-spanned="2" table:number-rows-spanned="1" table:style-name="ce68">
            <text:p>Tenure Status</text:p>
          </table:table-cell>
          <table:covered-table-cell/>
          <table:table-cell office:value-type="string" table:style-name="ce37">
            <text:p>Void</text:p>
          </table:table-cell>
          <table:table-cell table:number-columns-repeated="16372" table:style-name="ce4"/>
        </table:table-row>
        <table:table-row table:style-name="ro3">
          <table:table-cell table:style-name="ce2"/>
          <table:table-cell table:style-name="ce17"/>
          <table:table-cell table:style-name="ce18"/>
          <table:table-cell table:style-name="ce19"/>
          <table:table-cell office:value-type="string" table:style-name="ce24">
            <text:p>Total Number Social Housing Dwellings</text:p>
          </table:table-cell>
          <table:table-cell office:value-type="string" table:number-columns-spanned="2" table:number-rows-spanned="1" table:style-name="ce69">
            <text:p>EUV-SH Values</text:p>
          </table:table-cell>
          <table:covered-table-cell/>
          <table:table-cell office:value-type="string" table:number-columns-spanned="2" table:number-rows-spanned="1" table:style-name="ce69">
            <text:p>Market Values</text:p>
          </table:table-cell>
          <table:covered-table-cell/>
          <table:table-cell office:value-type="string" table:style-name="ce24">
            <text:p>% occupied dwellings</text:p>
          </table:table-cell>
          <table:table-cell office:value-type="string" table:style-name="ce24">
            <text:p>% Vacant dwellings</text:p>
          </table:table-cell>
          <table:table-cell office:value-type="string" table:style-name="ce27">
            <text:p>No of Void</text:p>
          </table:table-cell>
          <table:table-cell table:number-columns-repeated="16372" table:style-name="ce2"/>
        </table:table-row>
        <table:table-row table:style-name="ro4">
          <table:table-cell table:style-name="ce2"/>
          <table:table-cell table:number-columns-repeated="4" table:style-name="ce3"/>
          <table:table-cell office:value-type="string" table:style-name="ce25">
            <text:p>Total</text:p>
          </table:table-cell>
          <table:table-cell office:value-type="string" table:style-name="ce25">
            <text:p>Average</text:p>
          </table:table-cell>
          <table:table-cell office:value-type="string" table:style-name="ce25">
            <text:p>Total</text:p>
          </table:table-cell>
          <table:table-cell office:value-type="string" table:style-name="ce26">
            <text:p>Average</text:p>
          </table:table-cell>
          <table:table-cell table:style-name="ce8"/>
          <table:table-cell table:number-columns-repeated="2" table:style-name="ce3"/>
          <table:table-cell table:number-columns-repeated="2" table:style-name="ce2"/>
          <table:table-cell table:style-name="ce4"/>
          <table:table-cell table:number-columns-repeated="16369" table:style-name="ce2"/>
        </table:table-row>
        <table:table-row table:style-name="ro1">
          <table:table-cell/>
          <table:table-cell office:value-type="string" table:style-name="ce9">
            <text:p>NE12 ***</text:p>
          </table:table-cell>
          <table:table-cell office:value-type="string" table:style-name="ce9">
            <text:p>&lt;£50,000 - £99,999</text:p>
          </table:table-cell>
          <table:table-cell office:value-type="string" table:style-name="ce9">
            <text:p>&lt; £50,000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6]*44%" table:style-name="ce10">
            <text:p>£0</text:p>
          </table:table-cell>
          <table:table-cell office:value-type="currency" office:value="0" table:formula="of:=IFERROR([.F6]/[.E6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6]/[.E6];0)" table:style-name="ce10">
            <text:p>£0</text:p>
          </table:table-cell>
          <table:table-cell office:value-type="float" office:value="100" table:formula="of:=IFERROR(100-[.K6];0)" table:style-name="ce8">
            <text:p>100.00</text:p>
          </table:table-cell>
          <table:table-cell office:value-type="float" office:value="0" table:formula="of:=IFERROR([.L6]/[.E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50,000 - £59,999</text:p>
          </table:table-cell>
          <table:table-cell office:value-type="float" office:value="8" table:style-name="ce38">
            <text:p>8</text:p>
          </table:table-cell>
          <table:table-cell office:value-type="currency" office:value="200625.92000000001" table:formula="of:=[.H7]*44%" table:style-name="ce10">
            <text:p>£200,626</text:p>
          </table:table-cell>
          <table:table-cell office:value-type="currency" office:value="25078.240000000002" table:formula="of:=IFERROR([.F7]/[.E7];0)" table:style-name="ce10">
            <text:p>£25,078</text:p>
          </table:table-cell>
          <table:table-cell office:value-type="currency" office:value="455968" table:style-name="ce39">
            <text:p>£455,968</text:p>
          </table:table-cell>
          <table:table-cell office:value-type="currency" office:value="56996" table:formula="of:=IFERROR([.H7]/[.E7];0)" table:style-name="ce10">
            <text:p>£56,996</text:p>
          </table:table-cell>
          <table:table-cell office:value-type="float" office:value="100" table:formula="of:=IFERROR(100-[.K7];0)" table:style-name="ce8">
            <text:p>100.00</text:p>
          </table:table-cell>
          <table:table-cell office:value-type="float" office:value="0" table:formula="of:=IFERROR([.L7]/[.E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,000 - £69,999</text:p>
          </table:table-cell>
          <table:table-cell office:value-type="float" office:value="2" table:style-name="ce38">
            <text:p>2</text:p>
          </table:table-cell>
          <table:table-cell office:value-type="currency" office:value="58258.2" table:formula="of:=[.H8]*44%" table:style-name="ce10">
            <text:p>£58,258</text:p>
          </table:table-cell>
          <table:table-cell office:value-type="currency" office:value="29129.1" table:formula="of:=IFERROR([.F8]/[.E8];0)" table:style-name="ce10">
            <text:p>£29,129</text:p>
          </table:table-cell>
          <table:table-cell office:value-type="currency" office:value="132405" table:style-name="ce39">
            <text:p>£132,405</text:p>
          </table:table-cell>
          <table:table-cell office:value-type="currency" office:value="66202.5" table:formula="of:=IFERROR([.H8]/[.E8];0)" table:style-name="ce10">
            <text:p>£66,203</text:p>
          </table:table-cell>
          <table:table-cell office:value-type="float" office:value="100" table:formula="of:=IFERROR(100-[.K8];0)" table:style-name="ce8">
            <text:p>100.00</text:p>
          </table:table-cell>
          <table:table-cell office:value-type="float" office:value="0" table:formula="of:=IFERROR([.L8]/[.E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,000 - £79,999</text:p>
          </table:table-cell>
          <table:table-cell office:value-type="float" office:value="2" table:style-name="ce38">
            <text:p>2</text:p>
          </table:table-cell>
          <table:table-cell office:value-type="currency" office:value="65597.399999999994" table:formula="of:=[.H9]*44%" table:style-name="ce10">
            <text:p>£65,597</text:p>
          </table:table-cell>
          <table:table-cell office:value-type="currency" office:value="32798.699999999997" table:formula="of:=IFERROR([.F9]/[.E9];0)" table:style-name="ce10">
            <text:p>£32,799</text:p>
          </table:table-cell>
          <table:table-cell office:value-type="currency" office:value="149085" table:style-name="ce39">
            <text:p>£149,085</text:p>
          </table:table-cell>
          <table:table-cell office:value-type="currency" office:value="74542.5" table:formula="of:=IFERROR([.H9]/[.E9];0)" table:style-name="ce10">
            <text:p>£74,543</text:p>
          </table:table-cell>
          <table:table-cell office:value-type="float" office:value="100" table:formula="of:=IFERROR(100-[.K9];0)" table:style-name="ce8">
            <text:p>100.00</text:p>
          </table:table-cell>
          <table:table-cell office:value-type="float" office:value="0" table:formula="of:=IFERROR([.L9]/[.E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,000 - £89,999</text:p>
          </table:table-cell>
          <table:table-cell office:value-type="float" office:value="48" table:style-name="ce38">
            <text:p>48</text:p>
          </table:table-cell>
          <table:table-cell office:value-type="currency" office:value="1891019.68" table:formula="of:=[.H10]*44%" table:style-name="ce10">
            <text:p>£1,891,020</text:p>
          </table:table-cell>
          <table:table-cell office:value-type="currency" office:value="39396.243333333332" table:formula="of:=IFERROR([.F10]/[.E10];0)" table:style-name="ce10">
            <text:p>£39,396</text:p>
          </table:table-cell>
          <table:table-cell office:value-type="currency" office:value="4297772" table:style-name="ce39">
            <text:p>£4,297,772</text:p>
          </table:table-cell>
          <table:table-cell office:value-type="currency" office:value="89536.916666666672" table:formula="of:=IFERROR([.H10]/[.E10];0)" table:style-name="ce10">
            <text:p>£89,537</text:p>
          </table:table-cell>
          <table:table-cell office:value-type="float" office:value="97.916666666666671" table:formula="of:=IFERROR(100-[.K10];0)" table:style-name="ce8">
            <text:p>97.92</text:p>
          </table:table-cell>
          <table:table-cell office:value-type="float" office:value="2.0833333333333335" table:formula="of:=IFERROR([.L10]/[.E10]%;0)" table:style-name="ce8">
            <text:p>2.08</text:p>
          </table:table-cell>
          <table:table-cell office:value-type="float" office:value="1" table:style-name="ce38">
            <text:p>1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,000 - £99,999</text:p>
          </table:table-cell>
          <table:table-cell office:value-type="float" office:value="202" table:style-name="ce38">
            <text:p>202</text:p>
          </table:table-cell>
          <table:table-cell office:value-type="currency" office:value="8598669.1999999993" table:formula="of:=[.H11]*44%" table:style-name="ce10">
            <text:p>£8,598,669</text:p>
          </table:table-cell>
          <table:table-cell office:value-type="currency" office:value="42567.669306930693" table:formula="of:=IFERROR([.F11]/[.E11];0)" table:style-name="ce10">
            <text:p>£42,568</text:p>
          </table:table-cell>
          <table:table-cell office:value-type="currency" office:value="19542430" table:style-name="ce39">
            <text:p>£19,542,430</text:p>
          </table:table-cell>
          <table:table-cell office:value-type="currency" office:value="96744.702970297032" table:formula="of:=IFERROR([.H11]/[.E11];0)" table:style-name="ce10">
            <text:p>£96,745</text:p>
          </table:table-cell>
          <table:table-cell office:value-type="float" office:value="98.019801980198025" table:formula="of:=IFERROR(100-[.K11];0)" table:style-name="ce8">
            <text:p>98.02</text:p>
          </table:table-cell>
          <table:table-cell office:value-type="float" office:value="1.9801980198019802" table:formula="of:=IFERROR([.L11]/[.E11]%;0)" table:style-name="ce8">
            <text:p>1.98</text:p>
          </table:table-cell>
          <table:table-cell office:value-type="float" office:value="4" table:style-name="ce38">
            <text:p>4</text:p>
          </table:table-cell>
          <table:table-cell table:number-columns-repeated="16372" table:style-name="ce1"/>
        </table:table-row>
        <table:table-row table:style-name="ro1">
          <table:table-cell/>
          <table:table-cell table:style-name="ce9"/>
          <table:table-cell office:value-type="string" table:style-name="ce9">
            <text:p>£100,000 - £299,999</text:p>
          </table:table-cell>
          <table:table-cell office:value-type="string" table:style-name="ce9">
            <text:p>£100,000 - £119,999</text:p>
          </table:table-cell>
          <table:table-cell office:value-type="float" office:value="1247" table:style-name="ce38">
            <text:p>1247</text:p>
          </table:table-cell>
          <table:table-cell office:value-type="currency" office:value="61080955.32" table:formula="of:=[.H12]*44%" table:style-name="ce10">
            <text:p>£61,080,955</text:p>
          </table:table-cell>
          <table:table-cell office:value-type="currency" office:value="48982.321828388129" table:formula="of:=IFERROR([.F12]/[.E12];0)" table:style-name="ce10">
            <text:p>£48,982</text:p>
          </table:table-cell>
          <table:table-cell office:value-type="currency" office:value="138820353" table:style-name="ce39">
            <text:p>£138,820,353</text:p>
          </table:table-cell>
          <table:table-cell office:value-type="currency" office:value="111323.45870088211" table:formula="of:=IFERROR([.H12]/[.E12];0)" table:style-name="ce10">
            <text:p>£111,323</text:p>
          </table:table-cell>
          <table:table-cell office:value-type="float" office:value="98.716920609462704" table:formula="of:=IFERROR(100-[.K12];0)" table:style-name="ce8">
            <text:p>98.72</text:p>
          </table:table-cell>
          <table:table-cell office:value-type="float" office:value="1.2830793905372895" table:formula="of:=IFERROR([.L12]/[.E12]%;0)" table:style-name="ce8">
            <text:p>1.28</text:p>
          </table:table-cell>
          <table:table-cell office:value-type="float" office:value="16" table:style-name="ce38">
            <text:p>16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20,000 - £139,999</text:p>
          </table:table-cell>
          <table:table-cell office:value-type="float" office:value="615" table:style-name="ce38">
            <text:p>615</text:p>
          </table:table-cell>
          <table:table-cell office:value-type="currency" office:value="34930528.160000004" table:formula="of:=[.H13]*44%" table:style-name="ce10">
            <text:p>£34,930,528</text:p>
          </table:table-cell>
          <table:table-cell office:value-type="currency" office:value="56797.606764227647" table:formula="of:=IFERROR([.F13]/[.E13];0)" table:style-name="ce10">
            <text:p>£56,798</text:p>
          </table:table-cell>
          <table:table-cell office:value-type="currency" office:value="79387564" table:style-name="ce39">
            <text:p>£79,387,564</text:p>
          </table:table-cell>
          <table:table-cell office:value-type="currency" office:value="129085.46991869919" table:formula="of:=IFERROR([.H13]/[.E13];0)" table:style-name="ce10">
            <text:p>£129,085</text:p>
          </table:table-cell>
          <table:table-cell office:value-type="float" office:value="99.1869918699187" table:formula="of:=IFERROR(100-[.K13];0)" table:style-name="ce8">
            <text:p>99.19</text:p>
          </table:table-cell>
          <table:table-cell office:value-type="float" office:value="0.81300813008130079" table:formula="of:=IFERROR([.L13]/[.E13]%;0)" table:style-name="ce8">
            <text:p>0.81</text:p>
          </table:table-cell>
          <table:table-cell office:value-type="float" office:value="5" table:style-name="ce38">
            <text:p>5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40,000 - £159,999</text:p>
          </table:table-cell>
          <table:table-cell office:value-type="float" office:value="305" table:style-name="ce38">
            <text:p>305</text:p>
          </table:table-cell>
          <table:table-cell office:value-type="currency" office:value="19254828.120000001" table:formula="of:=[.H14]*44%" table:style-name="ce10">
            <text:p>£19,254,828</text:p>
          </table:table-cell>
          <table:table-cell office:value-type="currency" office:value="63130.584000000003" table:formula="of:=IFERROR([.F14]/[.E14];0)" table:style-name="ce10">
            <text:p>£63,131</text:p>
          </table:table-cell>
          <table:table-cell office:value-type="currency" office:value="43760973" table:style-name="ce39">
            <text:p>£43,760,973</text:p>
          </table:table-cell>
          <table:table-cell office:value-type="currency" office:value="143478.6" table:formula="of:=IFERROR([.H14]/[.E14];0)" table:style-name="ce10">
            <text:p>£143,479</text:p>
          </table:table-cell>
          <table:table-cell office:value-type="float" office:value="98.360655737704917" table:formula="of:=IFERROR(100-[.K14];0)" table:style-name="ce8">
            <text:p>98.36</text:p>
          </table:table-cell>
          <table:table-cell office:value-type="float" office:value="1.639344262295082" table:formula="of:=IFERROR([.L14]/[.E14]%;0)" table:style-name="ce8">
            <text:p>1.64</text:p>
          </table:table-cell>
          <table:table-cell office:value-type="float" office:value="5" table:style-name="ce38">
            <text:p>5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60,000 - £179,999</text:p>
          </table:table-cell>
          <table:table-cell office:value-type="float" office:value="219" table:style-name="ce38">
            <text:p>219</text:p>
          </table:table-cell>
          <table:table-cell office:value-type="currency" office:value="16378372.560000001" table:formula="of:=[.H15]*44%" table:style-name="ce10">
            <text:p>£16,378,373</text:p>
          </table:table-cell>
          <table:table-cell office:value-type="currency" office:value="74787.089315068501" table:formula="of:=IFERROR([.F15]/[.E15];0)" table:style-name="ce10">
            <text:p>£74,787</text:p>
          </table:table-cell>
          <table:table-cell office:value-type="currency" office:value="37223574" table:style-name="ce39">
            <text:p>£37,223,574</text:p>
          </table:table-cell>
          <table:table-cell office:value-type="currency" office:value="169970.65753424657" table:formula="of:=IFERROR([.H15]/[.E15];0)" table:style-name="ce10">
            <text:p>£169,971</text:p>
          </table:table-cell>
          <table:table-cell office:value-type="float" office:value="98.630136986301366" table:formula="of:=IFERROR(100-[.K15];0)" table:style-name="ce8">
            <text:p>98.63</text:p>
          </table:table-cell>
          <table:table-cell office:value-type="float" office:value="1.3698630136986301" table:formula="of:=IFERROR([.L15]/[.E15]%;0)" table:style-name="ce8">
            <text:p>1.37</text:p>
          </table:table-cell>
          <table:table-cell office:value-type="float" office:value="3" table:style-name="ce38">
            <text:p>3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80,000 - £199,999</text:p>
          </table:table-cell>
          <table:table-cell office:value-type="float" office:value="8" table:style-name="ce38">
            <text:p>8</text:p>
          </table:table-cell>
          <table:table-cell office:value-type="currency" office:value="642470.40000000002" table:formula="of:=[.H16]*44%" table:style-name="ce10">
            <text:p>£642,470</text:p>
          </table:table-cell>
          <table:table-cell office:value-type="currency" office:value="80308.800000000003" table:formula="of:=IFERROR([.F16]/[.E16];0)" table:style-name="ce10">
            <text:p>£80,309</text:p>
          </table:table-cell>
          <table:table-cell office:value-type="currency" office:value="1460160" table:style-name="ce39">
            <text:p>£1,460,160</text:p>
          </table:table-cell>
          <table:table-cell office:value-type="currency" office:value="182520" table:formula="of:=IFERROR([.H16]/[.E16];0)" table:style-name="ce10">
            <text:p>£182,520</text:p>
          </table:table-cell>
          <table:table-cell office:value-type="float" office:value="100" table:formula="of:=IFERROR(100-[.K16];0)" table:style-name="ce8">
            <text:p>100.00</text:p>
          </table:table-cell>
          <table:table-cell office:value-type="float" office:value="0" table:formula="of:=IFERROR([.L16]/[.E1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 table:style-name="ce1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00,000 - £219,999</text:p>
          </table:table-cell>
          <table:table-cell office:value-type="float" office:value="2" table:style-name="ce38">
            <text:p>2</text:p>
          </table:table-cell>
          <table:table-cell office:value-type="currency" office:value="187387.2" table:formula="of:=[.H17]*44%" table:style-name="ce10">
            <text:p>£187,387</text:p>
          </table:table-cell>
          <table:table-cell office:value-type="currency" office:value="93693.6" table:formula="of:=IFERROR([.F17]/[.E17];0)" table:style-name="ce10">
            <text:p>£93,694</text:p>
          </table:table-cell>
          <table:table-cell office:value-type="currency" office:value="425880" table:style-name="ce39">
            <text:p>£425,880</text:p>
          </table:table-cell>
          <table:table-cell office:value-type="currency" office:value="212940" table:formula="of:=IFERROR([.H17]/[.E17];0)" table:style-name="ce10">
            <text:p>£212,940</text:p>
          </table:table-cell>
          <table:table-cell office:value-type="float" office:value="100" table:formula="of:=IFERROR(100-[.K17];0)" table:style-name="ce8">
            <text:p>100.00</text:p>
          </table:table-cell>
          <table:table-cell office:value-type="float" office:value="0" table:formula="of:=IFERROR([.L17]/[.E1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20,000 - £239,999</text:p>
          </table:table-cell>
          <table:table-cell office:value-type="float" office:value="4" table:style-name="ce38">
            <text:p>4</text:p>
          </table:table-cell>
          <table:table-cell office:value-type="currency" office:value="417037.28" table:formula="of:=[.H18]*44%" table:style-name="ce10">
            <text:p>£417,037</text:p>
          </table:table-cell>
          <table:table-cell office:value-type="currency" office:value="104259.32" table:formula="of:=IFERROR([.F18]/[.E18];0)" table:style-name="ce10">
            <text:p>£104,259</text:p>
          </table:table-cell>
          <table:table-cell office:value-type="currency" office:value="947812" table:style-name="ce39">
            <text:p>£947,812</text:p>
          </table:table-cell>
          <table:table-cell office:value-type="currency" office:value="236953" table:formula="of:=IFERROR([.H18]/[.E18];0)" table:style-name="ce10">
            <text:p>£236,953</text:p>
          </table:table-cell>
          <table:table-cell office:value-type="float" office:value="75" table:formula="of:=IFERROR(100-[.K18];0)" table:style-name="ce8">
            <text:p>75.00</text:p>
          </table:table-cell>
          <table:table-cell office:value-type="float" office:value="25" table:formula="of:=IFERROR([.L18]/[.E18]%;0)" table:style-name="ce8">
            <text:p>25.00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40,000 - £25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9]*44%" table:style-name="ce10">
            <text:p>£0</text:p>
          </table:table-cell>
          <table:table-cell office:value-type="currency" office:value="0" table:formula="of:=IFERROR([.F19]/[.E19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9]/[.E19];0)" table:style-name="ce10">
            <text:p>£0</text:p>
          </table:table-cell>
          <table:table-cell office:value-type="float" office:value="100" table:formula="of:=IFERROR(100-[.K19];0)" table:style-name="ce8">
            <text:p>100.00</text:p>
          </table:table-cell>
          <table:table-cell office:value-type="float" office:value="0" table:formula="of:=IFERROR([.L19]/[.E1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60,000 - £279,999</text:p>
          </table:table-cell>
          <table:table-cell office:value-type="float" office:value="3" table:style-name="ce38">
            <text:p>3</text:p>
          </table:table-cell>
          <table:table-cell office:value-type="currency" office:value="361389.6" table:formula="of:=[.H20]*44%" table:style-name="ce10">
            <text:p>£361,390</text:p>
          </table:table-cell>
          <table:table-cell office:value-type="currency" office:value="120463.2" table:formula="of:=IFERROR([.F20]/[.E20];0)" table:style-name="ce10">
            <text:p>£120,463</text:p>
          </table:table-cell>
          <table:table-cell office:value-type="currency" office:value="821340" table:style-name="ce39">
            <text:p>£821,340</text:p>
          </table:table-cell>
          <table:table-cell office:value-type="currency" office:value="273780" table:formula="of:=IFERROR([.H20]/[.E20];0)" table:style-name="ce10">
            <text:p>£273,780</text:p>
          </table:table-cell>
          <table:table-cell office:value-type="float" office:value="100" table:formula="of:=IFERROR(100-[.K20];0)" table:style-name="ce8">
            <text:p>100.00</text:p>
          </table:table-cell>
          <table:table-cell office:value-type="float" office:value="0" table:formula="of:=IFERROR([.L20]/[.E2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80,000 - £2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1]*44%" table:style-name="ce10">
            <text:p>£0</text:p>
          </table:table-cell>
          <table:table-cell office:value-type="currency" office:value="0" table:formula="of:=IFERROR([.F21]/[.E2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1]/[.E21];0)" table:style-name="ce10">
            <text:p>£0</text:p>
          </table:table-cell>
          <table:table-cell office:value-type="float" office:value="100" table:formula="of:=IFERROR(100-[.K21];0)" table:style-name="ce8">
            <text:p>100.00</text:p>
          </table:table-cell>
          <table:table-cell office:value-type="float" office:value="0" table:formula="of:=IFERROR([.L21]/[.E2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300,000 - £499,999</text:p>
          </table:table-cell>
          <table:table-cell office:value-type="string" table:style-name="ce9">
            <text:p>£300,000 - £3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2]*44%" table:style-name="ce10">
            <text:p>£0</text:p>
          </table:table-cell>
          <table:table-cell office:value-type="currency" office:value="0" table:formula="of:=IFERROR([.F22]/[.E22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2]/[.E22];0)" table:style-name="ce10">
            <text:p>£0</text:p>
          </table:table-cell>
          <table:table-cell office:value-type="float" office:value="100" table:formula="of:=IFERROR(100-[.K22];0)" table:style-name="ce8">
            <text:p>100.00</text:p>
          </table:table-cell>
          <table:table-cell office:value-type="float" office:value="0" table:formula="of:=IFERROR([.L22]/[.E2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350,000 - £3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3]*44%" table:style-name="ce10">
            <text:p>£0</text:p>
          </table:table-cell>
          <table:table-cell office:value-type="currency" office:value="0" table:formula="of:=IFERROR([.F23]/[.E23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3]/[.E23];0)" table:style-name="ce10">
            <text:p>£0</text:p>
          </table:table-cell>
          <table:table-cell office:value-type="float" office:value="100" table:formula="of:=IFERROR(100-[.K23];0)" table:style-name="ce8">
            <text:p>100.00</text:p>
          </table:table-cell>
          <table:table-cell office:value-type="float" office:value="0" table:formula="of:=IFERROR([.L23]/[.E2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00,000 - £4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4]*44%" table:style-name="ce10">
            <text:p>£0</text:p>
          </table:table-cell>
          <table:table-cell office:value-type="currency" office:value="0" table:formula="of:=IFERROR([.F24]/[.E24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4]/[.E24];0)" table:style-name="ce10">
            <text:p>£0</text:p>
          </table:table-cell>
          <table:table-cell office:value-type="float" office:value="100" table:formula="of:=IFERROR(100-[.K24];0)" table:style-name="ce8">
            <text:p>100.00</text:p>
          </table:table-cell>
          <table:table-cell office:value-type="float" office:value="0" table:formula="of:=IFERROR([.L24]/[.E2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5]*44%" table:style-name="ce10">
            <text:p>£0</text:p>
          </table:table-cell>
          <table:table-cell office:value-type="currency" office:value="0" table:formula="of:=IFERROR([.F25]/[.E25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5]/[.E25];0)" table:style-name="ce10">
            <text:p>£0</text:p>
          </table:table-cell>
          <table:table-cell office:value-type="float" office:value="100" table:formula="of:=IFERROR(100-[.K25];0)" table:style-name="ce8">
            <text:p>100.00</text:p>
          </table:table-cell>
          <table:table-cell office:value-type="float" office:value="0" table:formula="of:=IFERROR([.L25]/[.E2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6]*44%" table:style-name="ce10">
            <text:p>£0</text:p>
          </table:table-cell>
          <table:table-cell office:value-type="currency" office:value="0" table:formula="of:=IFERROR([.F26]/[.E26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6]/[.E26];0)" table:style-name="ce10">
            <text:p>£0</text:p>
          </table:table-cell>
          <table:table-cell office:value-type="float" office:value="100" table:formula="of:=IFERROR(100-[.K26];0)" table:style-name="ce8">
            <text:p>100.00</text:p>
          </table:table-cell>
          <table:table-cell office:value-type="float" office:value="0" table:formula="of:=IFERROR([.L26]/[.E2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500,000 - £999,999</text:p>
          </table:table-cell>
          <table:table-cell office:value-type="string" table:style-name="ce9">
            <text:p>£500,000 - £5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7]*44%" table:style-name="ce10">
            <text:p>£0</text:p>
          </table:table-cell>
          <table:table-cell office:value-type="currency" office:value="0" table:formula="of:=IFERROR([.F27]/[.E27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7]/[.E27];0)" table:style-name="ce10">
            <text:p>£0</text:p>
          </table:table-cell>
          <table:table-cell office:value-type="float" office:value="100" table:formula="of:=IFERROR(100-[.K27];0)" table:style-name="ce8">
            <text:p>100.00</text:p>
          </table:table-cell>
          <table:table-cell office:value-type="float" office:value="0" table:formula="of:=IFERROR([.L27]/[.E27]%;0)" table:style-name="ce8">
            <text:p>0.00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0,000 - £6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8]*44%" table:style-name="ce10">
            <text:p>£0</text:p>
          </table:table-cell>
          <table:table-cell office:value-type="currency" office:value="0" table:formula="of:=IFERROR([.F28]/[.E28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8]/[.E28];0)" table:style-name="ce10">
            <text:p>£0</text:p>
          </table:table-cell>
          <table:table-cell office:value-type="float" office:value="100" table:formula="of:=IFERROR(100-[.K28];0)" table:style-name="ce8">
            <text:p>100.00</text:p>
          </table:table-cell>
          <table:table-cell office:value-type="float" office:value="0" table:formula="of:=IFERROR([.L28]/[.E2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0,000 - £7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29]*44%" table:style-name="ce10">
            <text:p>£0</text:p>
          </table:table-cell>
          <table:table-cell office:value-type="currency" office:value="0" table:formula="of:=IFERROR([.F29]/[.E29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29]/[.E29];0)" table:style-name="ce10">
            <text:p>£0</text:p>
          </table:table-cell>
          <table:table-cell office:value-type="float" office:value="100" table:formula="of:=IFERROR(100-[.K29];0)" table:style-name="ce8">
            <text:p>100.00</text:p>
          </table:table-cell>
          <table:table-cell office:value-type="float" office:value="0" table:formula="of:=IFERROR([.L29]/[.E29]%;0)" table:style-name="ce8">
            <text:p>0.00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0,000 - £8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30]*44%" table:style-name="ce10">
            <text:p>£0</text:p>
          </table:table-cell>
          <table:table-cell office:value-type="currency" office:value="0" table:formula="of:=IFERROR([.F30]/[.E30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30]/[.E30];0)" table:style-name="ce10">
            <text:p>£0</text:p>
          </table:table-cell>
          <table:table-cell office:value-type="float" office:value="100" table:formula="of:=IFERROR(100-[.K30];0)" table:style-name="ce8">
            <text:p>100.00</text:p>
          </table:table-cell>
          <table:table-cell office:value-type="float" office:value="0" table:formula="of:=IFERROR([.L30]/[.E3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0,000 - £9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31]*44%" table:style-name="ce10">
            <text:p>£0</text:p>
          </table:table-cell>
          <table:table-cell office:value-type="currency" office:value="0" table:formula="of:=IFERROR([.F31]/[.E3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31]/[.E31];0)" table:style-name="ce10">
            <text:p>£0</text:p>
          </table:table-cell>
          <table:table-cell office:value-type="float" office:value="100" table:formula="of:=IFERROR(100-[.K31];0)" table:style-name="ce8">
            <text:p>100.00</text:p>
          </table:table-cell>
          <table:table-cell office:value-type="float" office:value="0" table:formula="of:=IFERROR([.L31]/[.E3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 table:style-name="ce14"/>
          <table:table-cell table:style-name="ce40"/>
          <table:table-cell office:value-type="string" table:style-name="ce41">
            <text:p>NE12 ***</text:p>
          </table:table-cell>
          <table:table-cell office:value-type="string" table:style-name="ce41">
            <text:p>Totals</text:p>
          </table:table-cell>
          <table:table-cell office:value-type="float" office:value="2665" table:formula="of:=SUM([.E6:.E31])" table:style-name="ce40">
            <text:p>2665</text:p>
          </table:table-cell>
          <table:table-cell office:value-type="currency" office:value="144067139.03999999" table:formula="of:=SUM([.F6:.F31])" table:style-name="ce42">
            <text:p>£144,067,139</text:p>
          </table:table-cell>
          <table:table-cell office:value-type="currency" office:value="54058.963992495308" table:formula="of:=IFERROR([.F32]/[.E32];0)" table:style-name="ce42">
            <text:p>£54,059</text:p>
          </table:table-cell>
          <table:table-cell office:value-type="currency" office:value="327425316" table:formula="of:=SUM([.H6:.H31])" table:style-name="ce42">
            <text:p>£327,425,316</text:p>
          </table:table-cell>
          <table:table-cell office:value-type="currency" office:value="122861.2818011257" table:formula="of:=IFERROR([.H32]/[.E32];0)" table:style-name="ce42">
            <text:p>£122,861</text:p>
          </table:table-cell>
          <table:table-cell table:number-columns-repeated="2" table:style-name="ce43"/>
          <table:table-cell office:value-type="float" office:value="37" table:formula="of:=SUM([.L6:.L31])" table:style-name="ce40">
            <text:p>37</text:p>
          </table:table-cell>
          <table:table-cell table:number-columns-repeated="16372" table:style-name="ce14"/>
        </table:table-row>
        <table:table-row table:style-name="ro1">
          <table:table-cell/>
          <table:table-cell office:value-type="string" table:number-columns-spanned="1" table:number-rows-spanned="7" table:style-name="ce67">
            <text:p>NE07 *** NE13 *** NE23 *** NE25 *** NE26 *** NE27 *** <text:s/>NE30 ***<text:s text:c="2"/></text:p>
          </table:table-cell>
          <table:table-cell office:value-type="string" table:style-name="ce9">
            <text:p>&lt;£50,000 - £99,999</text:p>
          </table:table-cell>
          <table:table-cell office:value-type="string" table:style-name="ce9">
            <text:p>&lt; £50,000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33]*44%" table:style-name="ce10">
            <text:p>£0</text:p>
          </table:table-cell>
          <table:table-cell office:value-type="currency" office:value="0" table:formula="of:=IFERROR([.F33]/[.E33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33]/[.E33];0)" table:style-name="ce10">
            <text:p>£0</text:p>
          </table:table-cell>
          <table:table-cell office:value-type="float" office:value="100" table:formula="of:=IFERROR(100-[.K33];0)" table:style-name="ce8">
            <text:p>100.00</text:p>
          </table:table-cell>
          <table:table-cell office:value-type="float" office:value="0" table:formula="of:=IFERROR([.L33]/[.E3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covered-table-cell/>
          <table:table-cell table:style-name="ce9"/>
          <table:table-cell office:value-type="string" table:style-name="ce9">
            <text:p>£50,000 - £59,999</text:p>
          </table:table-cell>
          <table:table-cell office:value-type="float" office:value="31" table:style-name="ce38">
            <text:p>31</text:p>
          </table:table-cell>
          <table:table-cell office:value-type="currency" office:value="733040.88" table:formula="of:=[.H34]*44%" table:style-name="ce10">
            <text:p>£733,041</text:p>
          </table:table-cell>
          <table:table-cell office:value-type="currency" office:value="23646.48" table:formula="of:=IFERROR([.F34]/[.E34];0)" table:style-name="ce10">
            <text:p>£23,646</text:p>
          </table:table-cell>
          <table:table-cell office:value-type="currency" office:value="1666002" table:style-name="ce39">
            <text:p>£1,666,002</text:p>
          </table:table-cell>
          <table:table-cell office:value-type="currency" office:value="53742" table:formula="of:=IFERROR([.H34]/[.E34];0)" table:style-name="ce10">
            <text:p>£53,742</text:p>
          </table:table-cell>
          <table:table-cell office:value-type="float" office:value="100" table:formula="of:=IFERROR(100-[.K34];0)" table:style-name="ce8">
            <text:p>100.00</text:p>
          </table:table-cell>
          <table:table-cell office:value-type="float" office:value="0" table:formula="of:=IFERROR([.L34]/[.E3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covered-table-cell/>
          <table:table-cell table:style-name="ce9"/>
          <table:table-cell office:value-type="string" table:style-name="ce9">
            <text:p>£60,000 - £69,999</text:p>
          </table:table-cell>
          <table:table-cell office:value-type="float" office:value="5" table:style-name="ce38">
            <text:p>5</text:p>
          </table:table-cell>
          <table:table-cell office:value-type="currency" office:value="139425" table:formula="of:=[.H35]*44%" table:style-name="ce10">
            <text:p>£139,425</text:p>
          </table:table-cell>
          <table:table-cell office:value-type="currency" office:value="27885" table:formula="of:=IFERROR([.F35]/[.E35];0)" table:style-name="ce10">
            <text:p>£27,885</text:p>
          </table:table-cell>
          <table:table-cell office:value-type="currency" office:value="316875" table:style-name="ce39">
            <text:p>£316,875</text:p>
          </table:table-cell>
          <table:table-cell office:value-type="currency" office:value="63375" table:formula="of:=IFERROR([.H35]/[.E35];0)" table:style-name="ce10">
            <text:p>£63,375</text:p>
          </table:table-cell>
          <table:table-cell office:value-type="float" office:value="100" table:formula="of:=IFERROR(100-[.K35];0)" table:style-name="ce8">
            <text:p>100.00</text:p>
          </table:table-cell>
          <table:table-cell office:value-type="float" office:value="0" table:formula="of:=IFERROR([.L35]/[.E3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5">
          <table:table-cell/>
          <table:covered-table-cell/>
          <table:table-cell table:style-name="ce9"/>
          <table:table-cell office:value-type="string" table:style-name="ce9">
            <text:p>£70,000 - £79,999</text:p>
          </table:table-cell>
          <table:table-cell office:value-type="float" office:value="88" table:style-name="ce38">
            <text:p>88</text:p>
          </table:table-cell>
          <table:table-cell office:value-type="currency" office:value="2937963.6" table:formula="of:=[.H36]*44%" table:style-name="ce10">
            <text:p>£2,937,964</text:p>
          </table:table-cell>
          <table:table-cell office:value-type="currency" office:value="33385.950000000004" table:formula="of:=IFERROR([.F36]/[.E36];0)" table:style-name="ce10">
            <text:p>£33,386</text:p>
          </table:table-cell>
          <table:table-cell office:value-type="currency" office:value="6677190" table:style-name="ce39">
            <text:p>£6,677,190</text:p>
          </table:table-cell>
          <table:table-cell office:value-type="currency" office:value="75877.159090909088" table:formula="of:=IFERROR([.H36]/[.E36];0)" table:style-name="ce10">
            <text:p>£75,877</text:p>
          </table:table-cell>
          <table:table-cell office:value-type="float" office:value="97.727272727272734" table:formula="of:=IFERROR(100-[.K36];0)" table:style-name="ce8">
            <text:p>97.73</text:p>
          </table:table-cell>
          <table:table-cell office:value-type="float" office:value="2.2727272727272729" table:formula="of:=IFERROR([.L36]/[.E36]%;0)" table:style-name="ce8">
            <text:p>2.27</text:p>
          </table:table-cell>
          <table:table-cell office:value-type="float" office:value="2" table:style-name="ce38">
            <text:p>2</text:p>
          </table:table-cell>
          <table:table-cell table:number-columns-repeated="16372"/>
        </table:table-row>
        <table:table-row table:style-name="ro1">
          <table:table-cell/>
          <table:covered-table-cell/>
          <table:table-cell table:style-name="ce9"/>
          <table:table-cell office:value-type="string" table:style-name="ce9">
            <text:p>£80,000 - £89,999</text:p>
          </table:table-cell>
          <table:table-cell office:value-type="float" office:value="191" table:style-name="ce38">
            <text:p>191</text:p>
          </table:table-cell>
          <table:table-cell office:value-type="currency" office:value="7175936.2400000002" table:formula="of:=[.H37]*44%" table:style-name="ce10">
            <text:p>£7,175,936</text:p>
          </table:table-cell>
          <table:table-cell office:value-type="currency" office:value="37570.346806282723" table:formula="of:=IFERROR([.F37]/[.E37];0)" table:style-name="ce10">
            <text:p>£37,570</text:p>
          </table:table-cell>
          <table:table-cell office:value-type="currency" office:value="16308946" table:style-name="ce39">
            <text:p>£16,308,946</text:p>
          </table:table-cell>
          <table:table-cell office:value-type="currency" office:value="85387.151832460731" table:formula="of:=IFERROR([.H37]/[.E37];0)" table:style-name="ce10">
            <text:p>£85,387</text:p>
          </table:table-cell>
          <table:table-cell office:value-type="float" office:value="97.382198952879577" table:formula="of:=IFERROR(100-[.K37];0)" table:style-name="ce8">
            <text:p>97.38</text:p>
          </table:table-cell>
          <table:table-cell office:value-type="float" office:value="2.6178010471204192" table:formula="of:=IFERROR([.L37]/[.E37]%;0)" table:style-name="ce8">
            <text:p>2.62</text:p>
          </table:table-cell>
          <table:table-cell office:value-type="float" office:value="5" table:style-name="ce38">
            <text:p>5</text:p>
          </table:table-cell>
          <table:table-cell table:number-columns-repeated="16372"/>
        </table:table-row>
        <table:table-row table:style-name="ro1">
          <table:table-cell/>
          <table:covered-table-cell/>
          <table:table-cell table:style-name="ce9"/>
          <table:table-cell office:value-type="string" table:style-name="ce9">
            <text:p>£90,000 - £99,999</text:p>
          </table:table-cell>
          <table:table-cell office:value-type="float" office:value="312" table:style-name="ce38">
            <text:p>312</text:p>
          </table:table-cell>
          <table:table-cell office:value-type="currency" office:value="13267758.68" table:formula="of:=[.H38]*44%" table:style-name="ce10">
            <text:p>£13,267,759</text:p>
          </table:table-cell>
          <table:table-cell office:value-type="currency" office:value="42524.867564102562" table:formula="of:=IFERROR([.F38]/[.E38];0)" table:style-name="ce10">
            <text:p>£42,525</text:p>
          </table:table-cell>
          <table:table-cell office:value-type="currency" office:value="30153997" table:style-name="ce39">
            <text:p>£30,153,997</text:p>
          </table:table-cell>
          <table:table-cell office:value-type="currency" office:value="96647.426282051281" table:formula="of:=IFERROR([.H38]/[.E38];0)" table:style-name="ce10">
            <text:p>£96,647</text:p>
          </table:table-cell>
          <table:table-cell office:value-type="float" office:value="99.038461538461533" table:formula="of:=IFERROR(100-[.K38];0)" table:style-name="ce8">
            <text:p>99.04</text:p>
          </table:table-cell>
          <table:table-cell office:value-type="float" office:value="0.96153846153846145" table:formula="of:=IFERROR([.L38]/[.E38]%;0)" table:style-name="ce8">
            <text:p>0.96</text:p>
          </table:table-cell>
          <table:table-cell office:value-type="float" office:value="3" table:style-name="ce38">
            <text:p>3</text:p>
          </table:table-cell>
          <table:table-cell table:number-columns-repeated="16372"/>
        </table:table-row>
        <table:table-row table:style-name="ro5">
          <table:table-cell/>
          <table:covered-table-cell/>
          <table:table-cell office:value-type="string" table:style-name="ce9">
            <text:p>£100,000 - £299,999</text:p>
          </table:table-cell>
          <table:table-cell office:value-type="string" table:style-name="ce9">
            <text:p>£100,000 - £119,999</text:p>
          </table:table-cell>
          <table:table-cell office:value-type="float" office:value="783" table:style-name="ce38">
            <text:p>783</text:p>
          </table:table-cell>
          <table:table-cell office:value-type="currency" office:value="37619669.560000002" table:formula="of:=[.H39]*44%" table:style-name="ce10">
            <text:p>£37,619,670</text:p>
          </table:table-cell>
          <table:table-cell office:value-type="currency" office:value="48045.554993614307" table:formula="of:=IFERROR([.F39]/[.E39];0)" table:style-name="ce10">
            <text:p>£48,046</text:p>
          </table:table-cell>
          <table:table-cell office:value-type="currency" office:value="85499249" table:style-name="ce39">
            <text:p>£85,499,249</text:p>
          </table:table-cell>
          <table:table-cell office:value-type="currency" office:value="109194.44316730523" table:formula="of:=IFERROR([.H39]/[.E39];0)" table:style-name="ce10">
            <text:p>£109,194</text:p>
          </table:table-cell>
          <table:table-cell office:value-type="float" office:value="98.978288633461048" table:formula="of:=IFERROR(100-[.K39];0)" table:style-name="ce8">
            <text:p>98.98</text:p>
          </table:table-cell>
          <table:table-cell office:value-type="float" office:value="1.0217113665389528" table:formula="of:=IFERROR([.L39]/[.E39]%;0)" table:style-name="ce8">
            <text:p>1.02</text:p>
          </table:table-cell>
          <table:table-cell office:value-type="float" office:value="8" table:style-name="ce38">
            <text:p>8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20,000 - £139,999</text:p>
          </table:table-cell>
          <table:table-cell office:value-type="float" office:value="915" table:style-name="ce38">
            <text:p>915</text:p>
          </table:table-cell>
          <table:table-cell office:value-type="currency" office:value="50883506.960000001" table:formula="of:=[.H40]*44%" table:style-name="ce10">
            <text:p>£50,883,507</text:p>
          </table:table-cell>
          <table:table-cell office:value-type="currency" office:value="55610.390120218581" table:formula="of:=IFERROR([.F40]/[.E40];0)" table:style-name="ce10">
            <text:p>£55,610</text:p>
          </table:table-cell>
          <table:table-cell office:value-type="currency" office:value="115644334" table:style-name="ce39">
            <text:p>£115,644,334</text:p>
          </table:table-cell>
          <table:table-cell office:value-type="currency" office:value="126387.25027322404" table:formula="of:=IFERROR([.H40]/[.E40];0)" table:style-name="ce10">
            <text:p>£126,387</text:p>
          </table:table-cell>
          <table:table-cell office:value-type="float" office:value="98.688524590163937" table:formula="of:=IFERROR(100-[.K40];0)" table:style-name="ce8">
            <text:p>98.69</text:p>
          </table:table-cell>
          <table:table-cell office:value-type="float" office:value="1.3114754098360655" table:formula="of:=IFERROR([.L40]/[.E40]%;0)" table:style-name="ce8">
            <text:p>1.31</text:p>
          </table:table-cell>
          <table:table-cell office:value-type="float" office:value="12" table:style-name="ce38">
            <text:p>12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40,000 - £159,999</text:p>
          </table:table-cell>
          <table:table-cell office:value-type="float" office:value="238" table:style-name="ce38">
            <text:p>238</text:p>
          </table:table-cell>
          <table:table-cell office:value-type="currency" office:value="16038256.52" table:formula="of:=[.H41]*44%" table:style-name="ce10">
            <text:p>£16,038,257</text:p>
          </table:table-cell>
          <table:table-cell office:value-type="currency" office:value="67387.632436974789" table:formula="of:=IFERROR([.F41]/[.E41];0)" table:style-name="ce10">
            <text:p>£67,388</text:p>
          </table:table-cell>
          <table:table-cell office:value-type="currency" office:value="36450583" table:style-name="ce39">
            <text:p>£36,450,583</text:p>
          </table:table-cell>
          <table:table-cell office:value-type="currency" office:value="153153.71008403361" table:formula="of:=IFERROR([.H41]/[.E41];0)" table:style-name="ce10">
            <text:p>£153,154</text:p>
          </table:table-cell>
          <table:table-cell office:value-type="float" office:value="99.579831932773104" table:formula="of:=IFERROR(100-[.K41];0)" table:style-name="ce8">
            <text:p>99.58</text:p>
          </table:table-cell>
          <table:table-cell office:value-type="float" office:value="0.42016806722689076" table:formula="of:=IFERROR([.L41]/[.E41]%;0)" table:style-name="ce8">
            <text:p>0.42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60,000 - £179,999</text:p>
          </table:table-cell>
          <table:table-cell office:value-type="float" office:value="64" table:style-name="ce38">
            <text:p>64</text:p>
          </table:table-cell>
          <table:table-cell office:value-type="currency" office:value="4680513.2" table:formula="of:=[.H42]*44%" table:style-name="ce10">
            <text:p>£4,680,513</text:p>
          </table:table-cell>
          <table:table-cell office:value-type="currency" office:value="73133.018750000003" table:formula="of:=IFERROR([.F42]/[.E42];0)" table:style-name="ce10">
            <text:p>£73,133</text:p>
          </table:table-cell>
          <table:table-cell office:value-type="currency" office:value="10637530" table:style-name="ce39">
            <text:p>£10,637,530</text:p>
          </table:table-cell>
          <table:table-cell office:value-type="currency" office:value="166211.40625" table:formula="of:=IFERROR([.H42]/[.E42];0)" table:style-name="ce10">
            <text:p>£166,211</text:p>
          </table:table-cell>
          <table:table-cell office:value-type="float" office:value="100" table:formula="of:=IFERROR(100-[.K42];0)" table:style-name="ce8">
            <text:p>100.00</text:p>
          </table:table-cell>
          <table:table-cell office:value-type="float" office:value="0" table:formula="of:=IFERROR([.L42]/[.E4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80,000 - £199,999</text:p>
          </table:table-cell>
          <table:table-cell office:value-type="float" office:value="85" table:style-name="ce38">
            <text:p>85</text:p>
          </table:table-cell>
          <table:table-cell office:value-type="currency" office:value="7345890.2000000002" table:formula="of:=[.H43]*44%" table:style-name="ce10">
            <text:p>£7,345,890</text:p>
          </table:table-cell>
          <table:table-cell office:value-type="currency" office:value="86422.237647058821" table:formula="of:=IFERROR([.F43]/[.E43];0)" table:style-name="ce10">
            <text:p>£86,422</text:p>
          </table:table-cell>
          <table:table-cell office:value-type="currency" office:value="16695205" table:style-name="ce39">
            <text:p>£16,695,205</text:p>
          </table:table-cell>
          <table:table-cell office:value-type="currency" office:value="196414.17647058822" table:formula="of:=IFERROR([.H43]/[.E43];0)" table:style-name="ce10">
            <text:p>£196,414</text:p>
          </table:table-cell>
          <table:table-cell office:value-type="float" office:value="100" table:formula="of:=IFERROR(100-[.K43];0)" table:style-name="ce8">
            <text:p>100.00</text:p>
          </table:table-cell>
          <table:table-cell office:value-type="float" office:value="0" table:formula="of:=IFERROR([.L43]/[.E4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00,000 - £219,999</text:p>
          </table:table-cell>
          <table:table-cell office:value-type="float" office:value="179" table:style-name="ce38">
            <text:p>179</text:p>
          </table:table-cell>
          <table:table-cell office:value-type="currency" office:value="16638843.32" table:formula="of:=[.H44]*44%" table:style-name="ce10">
            <text:p>£16,638,843</text:p>
          </table:table-cell>
          <table:table-cell office:value-type="currency" office:value="92954.431955307271" table:formula="of:=IFERROR([.F44]/[.E44];0)" table:style-name="ce10">
            <text:p>£92,954</text:p>
          </table:table-cell>
          <table:table-cell office:value-type="currency" office:value="37815553" table:style-name="ce39">
            <text:p>£37,815,553</text:p>
          </table:table-cell>
          <table:table-cell office:value-type="currency" office:value="211260.07262569832" table:formula="of:=IFERROR([.H44]/[.E44];0)" table:style-name="ce10">
            <text:p>£211,260</text:p>
          </table:table-cell>
          <table:table-cell office:value-type="float" office:value="99.441340782122907" table:formula="of:=IFERROR(100-[.K44];0)" table:style-name="ce8">
            <text:p>99.44</text:p>
          </table:table-cell>
          <table:table-cell office:value-type="float" office:value="0.55865921787709494" table:formula="of:=IFERROR([.L44]/[.E44]%;0)" table:style-name="ce8">
            <text:p>0.56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20,000 - £239,999</text:p>
          </table:table-cell>
          <table:table-cell office:value-type="float" office:value="245" table:style-name="ce38">
            <text:p>245</text:p>
          </table:table-cell>
          <table:table-cell office:value-type="currency" office:value="25435589.52" table:formula="of:=[.H45]*44%" table:style-name="ce10">
            <text:p>£25,435,590</text:p>
          </table:table-cell>
          <table:table-cell office:value-type="currency" office:value="103818.73273469387" table:formula="of:=IFERROR([.F45]/[.E45];0)" table:style-name="ce10">
            <text:p>£103,819</text:p>
          </table:table-cell>
          <table:table-cell office:value-type="currency" office:value="57808158" table:style-name="ce39">
            <text:p>£57,808,158</text:p>
          </table:table-cell>
          <table:table-cell office:value-type="currency" office:value="235951.66530612245" table:formula="of:=IFERROR([.H45]/[.E45];0)" table:style-name="ce10">
            <text:p>£235,952</text:p>
          </table:table-cell>
          <table:table-cell office:value-type="float" office:value="100" table:formula="of:=IFERROR(100-[.K45];0)" table:style-name="ce8">
            <text:p>100.00</text:p>
          </table:table-cell>
          <table:table-cell office:value-type="float" office:value="0" table:formula="of:=IFERROR([.L45]/[.E4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40,000 - £259,999</text:p>
          </table:table-cell>
          <table:table-cell office:value-type="float" office:value="51" table:style-name="ce38">
            <text:p>51</text:p>
          </table:table-cell>
          <table:table-cell office:value-type="currency" office:value="5817215.3600000003" table:formula="of:=[.H46]*44%" table:style-name="ce10">
            <text:p>£5,817,215</text:p>
          </table:table-cell>
          <table:table-cell office:value-type="currency" office:value="114063.0462745098" table:formula="of:=IFERROR([.F46]/[.E46];0)" table:style-name="ce10">
            <text:p>£114,063</text:p>
          </table:table-cell>
          <table:table-cell office:value-type="currency" office:value="13220944" table:style-name="ce39">
            <text:p>£13,220,944</text:p>
          </table:table-cell>
          <table:table-cell office:value-type="currency" office:value="259234.19607843139" table:formula="of:=IFERROR([.H46]/[.E46];0)" table:style-name="ce10">
            <text:p>£259,234</text:p>
          </table:table-cell>
          <table:table-cell office:value-type="float" office:value="100" table:formula="of:=IFERROR(100-[.K46];0)" table:style-name="ce8">
            <text:p>100.00</text:p>
          </table:table-cell>
          <table:table-cell office:value-type="float" office:value="0" table:formula="of:=IFERROR([.L46]/[.E4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60,000 - £279,999</text:p>
          </table:table-cell>
          <table:table-cell office:value-type="float" office:value="17" table:style-name="ce38">
            <text:p>17</text:p>
          </table:table-cell>
          <table:table-cell office:value-type="currency" office:value="1954040" table:formula="of:=[.H47]*44%" table:style-name="ce10">
            <text:p>£1,954,040</text:p>
          </table:table-cell>
          <table:table-cell office:value-type="currency" office:value="114943.5294117647" table:formula="of:=IFERROR([.F47]/[.E47];0)" table:style-name="ce10">
            <text:p>£114,944</text:p>
          </table:table-cell>
          <table:table-cell office:value-type="currency" office:value="4441000" table:style-name="ce39">
            <text:p>£4,441,000</text:p>
          </table:table-cell>
          <table:table-cell office:value-type="currency" office:value="261235.29411764705" table:formula="of:=IFERROR([.H47]/[.E47];0)" table:style-name="ce10">
            <text:p>£261,235</text:p>
          </table:table-cell>
          <table:table-cell office:value-type="float" office:value="100" table:formula="of:=IFERROR(100-[.K47];0)" table:style-name="ce8">
            <text:p>100.00</text:p>
          </table:table-cell>
          <table:table-cell office:value-type="float" office:value="0" table:formula="of:=IFERROR([.L47]/[.E4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80,000 - £299,999</text:p>
          </table:table-cell>
          <table:table-cell office:value-type="float" office:value="4" table:style-name="ce38">
            <text:p>4</text:p>
          </table:table-cell>
          <table:table-cell office:value-type="currency" office:value="516287.2" table:formula="of:=[.H48]*44%" table:style-name="ce10">
            <text:p>£516,287</text:p>
          </table:table-cell>
          <table:table-cell office:value-type="currency" office:value="129071.8" table:formula="of:=IFERROR([.F48]/[.E48];0)" table:style-name="ce10">
            <text:p>£129,072</text:p>
          </table:table-cell>
          <table:table-cell office:value-type="currency" office:value="1173380" table:style-name="ce39">
            <text:p>£1,173,380</text:p>
          </table:table-cell>
          <table:table-cell office:value-type="currency" office:value="293345" table:formula="of:=IFERROR([.H48]/[.E48];0)" table:style-name="ce10">
            <text:p>£293,345</text:p>
          </table:table-cell>
          <table:table-cell office:value-type="float" office:value="100" table:formula="of:=IFERROR(100-[.K48];0)" table:style-name="ce8">
            <text:p>100.00</text:p>
          </table:table-cell>
          <table:table-cell office:value-type="float" office:value="0" table:formula="of:=IFERROR([.L48]/[.E4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300,000 - £499,999</text:p>
          </table:table-cell>
          <table:table-cell office:value-type="string" table:style-name="ce9">
            <text:p>£300,000 - £349,999</text:p>
          </table:table-cell>
          <table:table-cell office:value-type="float" office:value="26" table:style-name="ce38">
            <text:p>26</text:p>
          </table:table-cell>
          <table:table-cell office:value-type="currency" office:value="3542849.64" table:formula="of:=[.H49]*44%" table:style-name="ce10">
            <text:p>£3,542,850</text:p>
          </table:table-cell>
          <table:table-cell office:value-type="currency" office:value="136263.4476923077" table:formula="of:=IFERROR([.F49]/[.E49];0)" table:style-name="ce10">
            <text:p>£136,263</text:p>
          </table:table-cell>
          <table:table-cell office:value-type="currency" office:value="8051931" table:style-name="ce39">
            <text:p>£8,051,931</text:p>
          </table:table-cell>
          <table:table-cell office:value-type="currency" office:value="309689.65384615387" table:formula="of:=IFERROR([.H49]/[.E49];0)" table:style-name="ce10">
            <text:p>£309,690</text:p>
          </table:table-cell>
          <table:table-cell office:value-type="float" office:value="100" table:formula="of:=IFERROR(100-[.K49];0)" table:style-name="ce8">
            <text:p>100.00</text:p>
          </table:table-cell>
          <table:table-cell office:value-type="float" office:value="0" table:formula="of:=IFERROR([.L49]/[.E4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350,000 - £399,999</text:p>
          </table:table-cell>
          <table:table-cell office:value-type="float" office:value="7" table:style-name="ce38">
            <text:p>7</text:p>
          </table:table-cell>
          <table:table-cell office:value-type="currency" office:value="1085647.2" table:formula="of:=[.H50]*44%" table:style-name="ce10">
            <text:p>£1,085,647</text:p>
          </table:table-cell>
          <table:table-cell office:value-type="currency" office:value="155092.45714285714" table:formula="of:=IFERROR([.F50]/[.E50];0)" table:style-name="ce10">
            <text:p>£155,092</text:p>
          </table:table-cell>
          <table:table-cell office:value-type="currency" office:value="2467380" table:style-name="ce39">
            <text:p>£2,467,380</text:p>
          </table:table-cell>
          <table:table-cell office:value-type="currency" office:value="352482.85714285716" table:formula="of:=IFERROR([.H50]/[.E50];0)" table:style-name="ce10">
            <text:p>£352,483</text:p>
          </table:table-cell>
          <table:table-cell office:value-type="float" office:value="100" table:formula="of:=IFERROR(100-[.K50];0)" table:style-name="ce8">
            <text:p>100.00</text:p>
          </table:table-cell>
          <table:table-cell office:value-type="float" office:value="0" table:formula="of:=IFERROR([.L50]/[.E5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00,000 - £4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1]*44%" table:style-name="ce10">
            <text:p>£0</text:p>
          </table:table-cell>
          <table:table-cell office:value-type="currency" office:value="0" table:formula="of:=IFERROR([.F51]/[.E5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1]/[.E51];0)" table:style-name="ce10">
            <text:p>£0</text:p>
          </table:table-cell>
          <table:table-cell office:value-type="float" office:value="100" table:formula="of:=IFERROR(100-[.K51];0)" table:style-name="ce8">
            <text:p>100.00</text:p>
          </table:table-cell>
          <table:table-cell office:value-type="float" office:value="0" table:formula="of:=IFERROR([.L51]/[.E5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2]*44%" table:style-name="ce10">
            <text:p>£0</text:p>
          </table:table-cell>
          <table:table-cell office:value-type="currency" office:value="0" table:formula="of:=IFERROR([.F52]/[.E52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2]/[.E52];0)" table:style-name="ce10">
            <text:p>£0</text:p>
          </table:table-cell>
          <table:table-cell office:value-type="float" office:value="100" table:formula="of:=IFERROR(100-[.K52];0)" table:style-name="ce8">
            <text:p>100.00</text:p>
          </table:table-cell>
          <table:table-cell office:value-type="float" office:value="0" table:formula="of:=IFERROR([.L52]/[.E5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3]*44%" table:style-name="ce10">
            <text:p>£0</text:p>
          </table:table-cell>
          <table:table-cell office:value-type="currency" office:value="0" table:formula="of:=IFERROR([.F53]/[.E53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3]/[.E53];0)" table:style-name="ce10">
            <text:p>£0</text:p>
          </table:table-cell>
          <table:table-cell office:value-type="float" office:value="100" table:formula="of:=IFERROR(100-[.K53];0)" table:style-name="ce8">
            <text:p>100.00</text:p>
          </table:table-cell>
          <table:table-cell office:value-type="float" office:value="0" table:formula="of:=IFERROR([.L53]/[.E5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500,000 - £999,999</text:p>
          </table:table-cell>
          <table:table-cell office:value-type="string" table:style-name="ce9">
            <text:p>£500,000 - £5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4]*44%" table:style-name="ce10">
            <text:p>£0</text:p>
          </table:table-cell>
          <table:table-cell office:value-type="currency" office:value="0" table:formula="of:=IFERROR([.F54]/[.E54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4]/[.E54];0)" table:style-name="ce10">
            <text:p>£0</text:p>
          </table:table-cell>
          <table:table-cell office:value-type="float" office:value="100" table:formula="of:=IFERROR(100-[.K54];0)" table:style-name="ce8">
            <text:p>100.00</text:p>
          </table:table-cell>
          <table:table-cell office:value-type="float" office:value="0" table:formula="of:=IFERROR([.L54]/[.E5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0,000 - £6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5]*44%" table:style-name="ce10">
            <text:p>£0</text:p>
          </table:table-cell>
          <table:table-cell office:value-type="currency" office:value="0" table:formula="of:=IFERROR([.F55]/[.E55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5]/[.E55];0)" table:style-name="ce10">
            <text:p>£0</text:p>
          </table:table-cell>
          <table:table-cell office:value-type="float" office:value="100" table:formula="of:=IFERROR(100-[.K55];0)" table:style-name="ce8">
            <text:p>100.00</text:p>
          </table:table-cell>
          <table:table-cell office:value-type="float" office:value="0" table:formula="of:=IFERROR([.L55]/[.E5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0,000 - £7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6]*44%" table:style-name="ce10">
            <text:p>£0</text:p>
          </table:table-cell>
          <table:table-cell office:value-type="currency" office:value="0" table:formula="of:=IFERROR([.F56]/[.E56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6]/[.E56];0)" table:style-name="ce10">
            <text:p>£0</text:p>
          </table:table-cell>
          <table:table-cell office:value-type="float" office:value="100" table:formula="of:=IFERROR(100-[.K56];0)" table:style-name="ce8">
            <text:p>100.00</text:p>
          </table:table-cell>
          <table:table-cell office:value-type="float" office:value="0" table:formula="of:=IFERROR([.L56]/[.E5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0,000 - £8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7]*44%" table:style-name="ce10">
            <text:p>£0</text:p>
          </table:table-cell>
          <table:table-cell office:value-type="currency" office:value="0" table:formula="of:=IFERROR([.F57]/[.E57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7]/[.E57];0)" table:style-name="ce10">
            <text:p>£0</text:p>
          </table:table-cell>
          <table:table-cell office:value-type="float" office:value="100" table:formula="of:=IFERROR(100-[.K57];0)" table:style-name="ce8">
            <text:p>100.00</text:p>
          </table:table-cell>
          <table:table-cell office:value-type="float" office:value="0" table:formula="of:=IFERROR([.L57]/[.E5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0,000 - £9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58]*44%" table:style-name="ce10">
            <text:p>£0</text:p>
          </table:table-cell>
          <table:table-cell office:value-type="currency" office:value="0" table:formula="of:=IFERROR([.F58]/[.E58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58]/[.E58];0)" table:style-name="ce10">
            <text:p>£0</text:p>
          </table:table-cell>
          <table:table-cell office:value-type="float" office:value="100" table:formula="of:=IFERROR(100-[.K58];0)" table:style-name="ce8">
            <text:p>100.00</text:p>
          </table:table-cell>
          <table:table-cell office:value-type="float" office:value="0" table:formula="of:=IFERROR([.L58]/[.E5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44"/>
          <table:table-cell office:value-type="string" table:style-name="ce41">
            <text:p>Various ***</text:p>
          </table:table-cell>
          <table:table-cell office:value-type="string" table:style-name="ce41">
            <text:p>Totals</text:p>
          </table:table-cell>
          <table:table-cell office:value-type="float" office:value="3241" table:formula="of:=SUM([.E33:.E58])" table:style-name="ce40">
            <text:p>3241</text:p>
          </table:table-cell>
          <table:table-cell office:value-type="currency" office:value="195812433.07999998" table:formula="of:=SUM([.F33:.F58])" table:style-name="ce42">
            <text:p>£195,812,433</text:p>
          </table:table-cell>
          <table:table-cell office:value-type="currency" office:value="60417.288824436895" table:formula="of:=IFERROR([.F59]/[.E59];0)" table:style-name="ce42">
            <text:p>£60,417</text:p>
          </table:table-cell>
          <table:table-cell office:value-type="currency" office:value="445028257" table:formula="of:=SUM([.H33:.H58])" table:style-name="ce42">
            <text:p>£445,028,257</text:p>
          </table:table-cell>
          <table:table-cell office:value-type="currency" office:value="137312.02005553842" table:formula="of:=IFERROR([.H59]/[.E59];0)" table:style-name="ce42">
            <text:p>£137,312</text:p>
          </table:table-cell>
          <table:table-cell table:number-columns-repeated="2" table:style-name="ce45"/>
          <table:table-cell office:value-type="float" office:value="32" table:formula="of:=SUM([.L33:.L58])" table:style-name="ce40">
            <text:p>32</text:p>
          </table:table-cell>
          <table:table-cell table:number-columns-repeated="16372"/>
        </table:table-row>
        <table:table-row table:style-name="ro1">
          <table:table-cell/>
          <table:table-cell office:value-type="string" table:style-name="ce9">
            <text:p>NE28 ***</text:p>
          </table:table-cell>
          <table:table-cell office:value-type="string" table:style-name="ce9">
            <text:p>&lt;£50,000 - £99,999</text:p>
          </table:table-cell>
          <table:table-cell office:value-type="string" table:style-name="ce9">
            <text:p>&lt; £50,000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60]*44%" table:style-name="ce10">
            <text:p>£0</text:p>
          </table:table-cell>
          <table:table-cell office:value-type="currency" office:value="0" table:formula="of:=IFERROR([.F60]/[.E60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60]/[.E60];0)" table:style-name="ce10">
            <text:p>£0</text:p>
          </table:table-cell>
          <table:table-cell office:value-type="float" office:value="100" table:formula="of:=IFERROR(100-[.K60];0)" table:style-name="ce8">
            <text:p>100.00</text:p>
          </table:table-cell>
          <table:table-cell office:value-type="float" office:value="0" table:formula="of:=IFERROR([.L60]/[.E6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50,000 - £59,999</text:p>
          </table:table-cell>
          <table:table-cell office:value-type="float" office:value="27" table:style-name="ce38">
            <text:p>27</text:p>
          </table:table-cell>
          <table:table-cell office:value-type="currency" office:value="645433.36" table:formula="of:=[.H61]*44%" table:style-name="ce10">
            <text:p>£645,433</text:p>
          </table:table-cell>
          <table:table-cell office:value-type="currency" office:value="23904.939259259259" table:formula="of:=IFERROR([.F61]/[.E61];0)" table:style-name="ce10">
            <text:p>£23,905</text:p>
          </table:table-cell>
          <table:table-cell office:value-type="currency" office:value="1466894" table:style-name="ce39">
            <text:p>£1,466,894</text:p>
          </table:table-cell>
          <table:table-cell office:value-type="currency" office:value="54329.407407407409" table:formula="of:=IFERROR([.H61]/[.E61];0)" table:style-name="ce10">
            <text:p>£54,329</text:p>
          </table:table-cell>
          <table:table-cell office:value-type="float" office:value="96.296296296296291" table:formula="of:=IFERROR(100-[.K61];0)" table:style-name="ce8">
            <text:p>96.30</text:p>
          </table:table-cell>
          <table:table-cell office:value-type="float" office:value="3.7037037037037033" table:formula="of:=IFERROR([.L61]/[.E61]%;0)" table:style-name="ce8">
            <text:p>3.70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,000 - £69,999</text:p>
          </table:table-cell>
          <table:table-cell office:value-type="float" office:value="466" table:style-name="ce38">
            <text:p>466</text:p>
          </table:table-cell>
          <table:table-cell office:value-type="currency" office:value="13624729.800000001" table:formula="of:=[.H62]*44%" table:style-name="ce10">
            <text:p>£13,624,730</text:p>
          </table:table-cell>
          <table:table-cell office:value-type="currency" office:value="29237.617596566524" table:formula="of:=IFERROR([.F62]/[.E62];0)" table:style-name="ce10">
            <text:p>£29,238</text:p>
          </table:table-cell>
          <table:table-cell office:value-type="currency" office:value="30965295" table:style-name="ce39">
            <text:p>£30,965,295</text:p>
          </table:table-cell>
          <table:table-cell office:value-type="currency" office:value="66449.130901287557" table:formula="of:=IFERROR([.H62]/[.E62];0)" table:style-name="ce10">
            <text:p>£66,449</text:p>
          </table:table-cell>
          <table:table-cell office:value-type="float" office:value="98.712446351931334" table:formula="of:=IFERROR(100-[.K62];0)" table:style-name="ce8">
            <text:p>98.71</text:p>
          </table:table-cell>
          <table:table-cell office:value-type="float" office:value="1.2875536480686696" table:formula="of:=IFERROR([.L62]/[.E62]%;0)" table:style-name="ce8">
            <text:p>1.29</text:p>
          </table:table-cell>
          <table:table-cell office:value-type="float" office:value="6" table:style-name="ce38">
            <text:p>6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,000 - £79,999</text:p>
          </table:table-cell>
          <table:table-cell office:value-type="float" office:value="484" table:style-name="ce38">
            <text:p>484</text:p>
          </table:table-cell>
          <table:table-cell office:value-type="currency" office:value="16431215.68" table:formula="of:=[.H63]*44%" table:style-name="ce10">
            <text:p>£16,431,216</text:p>
          </table:table-cell>
          <table:table-cell office:value-type="currency" office:value="33948.792727272725" table:formula="of:=IFERROR([.F63]/[.E63];0)" table:style-name="ce10">
            <text:p>£33,949</text:p>
          </table:table-cell>
          <table:table-cell office:value-type="currency" office:value="37343672" table:style-name="ce39">
            <text:p>£37,343,672</text:p>
          </table:table-cell>
          <table:table-cell office:value-type="currency" office:value="77156.347107438021" table:formula="of:=IFERROR([.H63]/[.E63];0)" table:style-name="ce10">
            <text:p>£77,156</text:p>
          </table:table-cell>
          <table:table-cell office:value-type="float" office:value="99.380165289256198" table:formula="of:=IFERROR(100-[.K63];0)" table:style-name="ce8">
            <text:p>99.38</text:p>
          </table:table-cell>
          <table:table-cell office:value-type="float" office:value="0.6198347107438017" table:formula="of:=IFERROR([.L63]/[.E63]%;0)" table:style-name="ce8">
            <text:p>0.62</text:p>
          </table:table-cell>
          <table:table-cell office:value-type="float" office:value="3" table:style-name="ce38">
            <text:p>3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,000 - £89,999</text:p>
          </table:table-cell>
          <table:table-cell office:value-type="float" office:value="144" table:style-name="ce38">
            <text:p>144</text:p>
          </table:table-cell>
          <table:table-cell office:value-type="currency" office:value="5335205.92" table:formula="of:=[.H64]*44%" table:style-name="ce10">
            <text:p>£5,335,206</text:p>
          </table:table-cell>
          <table:table-cell office:value-type="currency" office:value="37050.04111111111" table:formula="of:=IFERROR([.F64]/[.E64];0)" table:style-name="ce10">
            <text:p>£37,050</text:p>
          </table:table-cell>
          <table:table-cell office:value-type="currency" office:value="12125468" table:style-name="ce39">
            <text:p>£12,125,468</text:p>
          </table:table-cell>
          <table:table-cell office:value-type="currency" office:value="84204.638888888891" table:formula="of:=IFERROR([.H64]/[.E64];0)" table:style-name="ce10">
            <text:p>£84,205</text:p>
          </table:table-cell>
          <table:table-cell office:value-type="float" office:value="98.611111111111114" table:formula="of:=IFERROR(100-[.K64];0)" table:style-name="ce8">
            <text:p>98.61</text:p>
          </table:table-cell>
          <table:table-cell office:value-type="float" office:value="1.3888888888888888" table:formula="of:=IFERROR([.L64]/[.E64]%;0)" table:style-name="ce8">
            <text:p>1.39</text:p>
          </table:table-cell>
          <table:table-cell office:value-type="float" office:value="2" table:style-name="ce38">
            <text:p>2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,000 - £99,999</text:p>
          </table:table-cell>
          <table:table-cell office:value-type="float" office:value="27" table:style-name="ce38">
            <text:p>27</text:p>
          </table:table-cell>
          <table:table-cell office:value-type="currency" office:value="1088777.8" table:formula="of:=[.H65]*44%" table:style-name="ce10">
            <text:p>£1,088,778</text:p>
          </table:table-cell>
          <table:table-cell office:value-type="currency" office:value="40325.103703703702" table:formula="of:=IFERROR([.F65]/[.E65];0)" table:style-name="ce10">
            <text:p>£40,325</text:p>
          </table:table-cell>
          <table:table-cell office:value-type="currency" office:value="2474495" table:style-name="ce39">
            <text:p>£2,474,495</text:p>
          </table:table-cell>
          <table:table-cell office:value-type="currency" office:value="91647.962962962964" table:formula="of:=IFERROR([.H65]/[.E65];0)" table:style-name="ce10">
            <text:p>£91,648</text:p>
          </table:table-cell>
          <table:table-cell office:value-type="float" office:value="100" table:formula="of:=IFERROR(100-[.K65];0)" table:style-name="ce8">
            <text:p>100.00</text:p>
          </table:table-cell>
          <table:table-cell office:value-type="float" office:value="0" table:formula="of:=IFERROR([.L65]/[.E6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100,000 - £299,999</text:p>
          </table:table-cell>
          <table:table-cell office:value-type="string" table:style-name="ce9">
            <text:p>£100,000 - £119,999</text:p>
          </table:table-cell>
          <table:table-cell office:value-type="float" office:value="1166" table:style-name="ce38">
            <text:p>1166</text:p>
          </table:table-cell>
          <table:table-cell office:value-type="currency" office:value="57823215.119999997" table:formula="of:=[.H66]*44%" table:style-name="ce10">
            <text:p>£57,823,215</text:p>
          </table:table-cell>
          <table:table-cell office:value-type="currency" office:value="49591.093584905655" table:formula="of:=IFERROR([.F66]/[.E66];0)" table:style-name="ce10">
            <text:p>£49,591</text:p>
          </table:table-cell>
          <table:table-cell office:value-type="currency" office:value="131416398" table:style-name="ce39">
            <text:p>£131,416,398</text:p>
          </table:table-cell>
          <table:table-cell office:value-type="currency" office:value="112707.03087478559" table:formula="of:=IFERROR([.H66]/[.E66];0)" table:style-name="ce10">
            <text:p>£112,707</text:p>
          </table:table-cell>
          <table:table-cell office:value-type="float" office:value="99.142367066895375" table:formula="of:=IFERROR(100-[.K66];0)" table:style-name="ce8">
            <text:p>99.14</text:p>
          </table:table-cell>
          <table:table-cell office:value-type="float" office:value="0.85763293310463118" table:formula="of:=IFERROR([.L66]/[.E66]%;0)" table:style-name="ce8">
            <text:p>0.86</text:p>
          </table:table-cell>
          <table:table-cell office:value-type="float" office:value="10" table:style-name="ce38">
            <text:p>1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20,000 - £139,999</text:p>
          </table:table-cell>
          <table:table-cell office:value-type="float" office:value="1349" table:style-name="ce38">
            <text:p>1349</text:p>
          </table:table-cell>
          <table:table-cell office:value-type="currency" office:value="76825254" table:formula="of:=[.H67]*44%" table:style-name="ce10">
            <text:p>£76,825,254</text:p>
          </table:table-cell>
          <table:table-cell office:value-type="currency" office:value="56949.780578206075" table:formula="of:=IFERROR([.F67]/[.E67];0)" table:style-name="ce10">
            <text:p>£56,950</text:p>
          </table:table-cell>
          <table:table-cell office:value-type="currency" office:value="174602850" table:style-name="ce39">
            <text:p>£174,602,850</text:p>
          </table:table-cell>
          <table:table-cell office:value-type="currency" office:value="129431.3194959229" table:formula="of:=IFERROR([.H67]/[.E67];0)" table:style-name="ce10">
            <text:p>£129,431</text:p>
          </table:table-cell>
          <table:table-cell office:value-type="float" office:value="99.629355077835427" table:formula="of:=IFERROR(100-[.K67];0)" table:style-name="ce8">
            <text:p>99.63</text:p>
          </table:table-cell>
          <table:table-cell office:value-type="float" office:value="0.37064492216456635" table:formula="of:=IFERROR([.L67]/[.E67]%;0)" table:style-name="ce8">
            <text:p>0.37</text:p>
          </table:table-cell>
          <table:table-cell office:value-type="float" office:value="5" table:style-name="ce38">
            <text:p>5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40,000 - £159,999</text:p>
          </table:table-cell>
          <table:table-cell office:value-type="float" office:value="11" table:style-name="ce38">
            <text:p>11</text:p>
          </table:table-cell>
          <table:table-cell office:value-type="currency" office:value="704027.28" table:formula="of:=[.H68]*44%" table:style-name="ce10">
            <text:p>£704,027</text:p>
          </table:table-cell>
          <table:table-cell office:value-type="currency" office:value="64002.48" table:formula="of:=IFERROR([.F68]/[.E68];0)" table:style-name="ce10">
            <text:p>£64,002</text:p>
          </table:table-cell>
          <table:table-cell office:value-type="currency" office:value="1600062" table:style-name="ce39">
            <text:p>£1,600,062</text:p>
          </table:table-cell>
          <table:table-cell office:value-type="currency" office:value="145460.18181818182" table:formula="of:=IFERROR([.H68]/[.E68];0)" table:style-name="ce10">
            <text:p>£145,460</text:p>
          </table:table-cell>
          <table:table-cell office:value-type="float" office:value="100" table:formula="of:=IFERROR(100-[.K68];0)" table:style-name="ce8">
            <text:p>100.00</text:p>
          </table:table-cell>
          <table:table-cell office:value-type="float" office:value="0" table:formula="of:=IFERROR([.L68]/[.E6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60,000 - £179,999</text:p>
          </table:table-cell>
          <table:table-cell office:value-type="float" office:value="65" table:style-name="ce38">
            <text:p>65</text:p>
          </table:table-cell>
          <table:table-cell office:value-type="currency" office:value="4879167.92" table:formula="of:=[.H69]*44%" table:style-name="ce10">
            <text:p>£4,879,168</text:p>
          </table:table-cell>
          <table:table-cell office:value-type="currency" office:value="75064.121846153852" table:formula="of:=IFERROR([.F69]/[.E69];0)" table:style-name="ce10">
            <text:p>£75,064</text:p>
          </table:table-cell>
          <table:table-cell office:value-type="currency" office:value="11089018" table:style-name="ce39">
            <text:p>£11,089,018</text:p>
          </table:table-cell>
          <table:table-cell office:value-type="currency" office:value="170600.27692307692" table:formula="of:=IFERROR([.H69]/[.E69];0)" table:style-name="ce10">
            <text:p>£170,600</text:p>
          </table:table-cell>
          <table:table-cell office:value-type="float" office:value="100" table:formula="of:=IFERROR(100-[.K69];0)" table:style-name="ce8">
            <text:p>100.00</text:p>
          </table:table-cell>
          <table:table-cell office:value-type="float" office:value="0" table:formula="of:=IFERROR([.L69]/[.E6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80,000 - £199,999</text:p>
          </table:table-cell>
          <table:table-cell office:value-type="float" office:value="16" table:style-name="ce38">
            <text:p>16</text:p>
          </table:table-cell>
          <table:table-cell office:value-type="currency" office:value="1371816.6" table:formula="of:=[.H70]*44%" table:style-name="ce10">
            <text:p>£1,371,817</text:p>
          </table:table-cell>
          <table:table-cell office:value-type="currency" office:value="85738.537500000006" table:formula="of:=IFERROR([.F70]/[.E70];0)" table:style-name="ce10">
            <text:p>£85,739</text:p>
          </table:table-cell>
          <table:table-cell office:value-type="currency" office:value="3117765" table:style-name="ce39">
            <text:p>£3,117,765</text:p>
          </table:table-cell>
          <table:table-cell office:value-type="currency" office:value="194860.3125" table:formula="of:=IFERROR([.H70]/[.E70];0)" table:style-name="ce10">
            <text:p>£194,860</text:p>
          </table:table-cell>
          <table:table-cell office:value-type="float" office:value="100" table:formula="of:=IFERROR(100-[.K70];0)" table:style-name="ce8">
            <text:p>100.00</text:p>
          </table:table-cell>
          <table:table-cell office:value-type="float" office:value="0" table:formula="of:=IFERROR([.L70]/[.E7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00,000 - £219,999</text:p>
          </table:table-cell>
          <table:table-cell office:value-type="float" office:value="9" table:style-name="ce38">
            <text:p>9</text:p>
          </table:table-cell>
          <table:table-cell office:value-type="currency" office:value="815039.28" table:formula="of:=[.H71]*44%" table:style-name="ce10">
            <text:p>£815,039</text:p>
          </table:table-cell>
          <table:table-cell office:value-type="currency" office:value="90559.92" table:formula="of:=IFERROR([.F71]/[.E71];0)" table:style-name="ce10">
            <text:p>£90,560</text:p>
          </table:table-cell>
          <table:table-cell office:value-type="currency" office:value="1852362" table:style-name="ce39">
            <text:p>£1,852,362</text:p>
          </table:table-cell>
          <table:table-cell office:value-type="currency" office:value="205818" table:formula="of:=IFERROR([.H71]/[.E71];0)" table:style-name="ce10">
            <text:p>£205,818</text:p>
          </table:table-cell>
          <table:table-cell office:value-type="float" office:value="100" table:formula="of:=IFERROR(100-[.K71];0)" table:style-name="ce8">
            <text:p>100.00</text:p>
          </table:table-cell>
          <table:table-cell office:value-type="float" office:value="0" table:formula="of:=IFERROR([.L71]/[.E7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20,000 - £239,999</text:p>
          </table:table-cell>
          <table:table-cell office:value-type="float" office:value="3" table:style-name="ce38">
            <text:p>3</text:p>
          </table:table-cell>
          <table:table-cell office:value-type="currency" office:value="305345.03999999998" table:formula="of:=[.H72]*44%" table:style-name="ce10">
            <text:p>£305,345</text:p>
          </table:table-cell>
          <table:table-cell office:value-type="currency" office:value="101781.68" table:formula="of:=IFERROR([.F72]/[.E72];0)" table:style-name="ce10">
            <text:p>£101,782</text:p>
          </table:table-cell>
          <table:table-cell office:value-type="currency" office:value="693966" table:style-name="ce39">
            <text:p>£693,966</text:p>
          </table:table-cell>
          <table:table-cell office:value-type="currency" office:value="231322" table:formula="of:=IFERROR([.H72]/[.E72];0)" table:style-name="ce10">
            <text:p>£231,322</text:p>
          </table:table-cell>
          <table:table-cell office:value-type="float" office:value="100" table:formula="of:=IFERROR(100-[.K72];0)" table:style-name="ce8">
            <text:p>100.00</text:p>
          </table:table-cell>
          <table:table-cell office:value-type="float" office:value="0" table:formula="of:=IFERROR([.L72]/[.E7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40,000 - £25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3]*44%" table:style-name="ce10">
            <text:p>£0</text:p>
          </table:table-cell>
          <table:table-cell office:value-type="currency" office:value="0" table:formula="of:=IFERROR([.F73]/[.E73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3]/[.E73];0)" table:style-name="ce10">
            <text:p>£0</text:p>
          </table:table-cell>
          <table:table-cell office:value-type="float" office:value="100" table:formula="of:=IFERROR(100-[.K73];0)" table:style-name="ce8">
            <text:p>100.00</text:p>
          </table:table-cell>
          <table:table-cell office:value-type="float" office:value="0" table:formula="of:=IFERROR([.L73]/[.E7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60,000 - £27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4]*44%" table:style-name="ce10">
            <text:p>£0</text:p>
          </table:table-cell>
          <table:table-cell office:value-type="currency" office:value="0" table:formula="of:=IFERROR([.F74]/[.E74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4]/[.E74];0)" table:style-name="ce10">
            <text:p>£0</text:p>
          </table:table-cell>
          <table:table-cell office:value-type="float" office:value="100" table:formula="of:=IFERROR(100-[.K74];0)" table:style-name="ce8">
            <text:p>100.00</text:p>
          </table:table-cell>
          <table:table-cell office:value-type="float" office:value="0" table:formula="of:=IFERROR([.L74]/[.E7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80,000 - £2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5]*44%" table:style-name="ce10">
            <text:p>£0</text:p>
          </table:table-cell>
          <table:table-cell office:value-type="currency" office:value="0" table:formula="of:=IFERROR([.F75]/[.E75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5]/[.E75];0)" table:style-name="ce10">
            <text:p>£0</text:p>
          </table:table-cell>
          <table:table-cell office:value-type="float" office:value="100" table:formula="of:=IFERROR(100-[.K75];0)" table:style-name="ce8">
            <text:p>100.00</text:p>
          </table:table-cell>
          <table:table-cell office:value-type="float" office:value="0" table:formula="of:=IFERROR([.L75]/[.E7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300,000 - £499,999</text:p>
          </table:table-cell>
          <table:table-cell office:value-type="string" table:style-name="ce9">
            <text:p>£300,000 - £3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6]*44%" table:style-name="ce10">
            <text:p>£0</text:p>
          </table:table-cell>
          <table:table-cell office:value-type="currency" office:value="0" table:formula="of:=IFERROR([.F76]/[.E76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6]/[.E76];0)" table:style-name="ce10">
            <text:p>£0</text:p>
          </table:table-cell>
          <table:table-cell office:value-type="float" office:value="100" table:formula="of:=IFERROR(100-[.K76];0)" table:style-name="ce8">
            <text:p>100.00</text:p>
          </table:table-cell>
          <table:table-cell office:value-type="float" office:value="0" table:formula="of:=IFERROR([.L76]/[.E7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350,000 - £3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7]*44%" table:style-name="ce10">
            <text:p>£0</text:p>
          </table:table-cell>
          <table:table-cell office:value-type="currency" office:value="0" table:formula="of:=IFERROR([.F77]/[.E77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7]/[.E77];0)" table:style-name="ce10">
            <text:p>£0</text:p>
          </table:table-cell>
          <table:table-cell office:value-type="float" office:value="100" table:formula="of:=IFERROR(100-[.K77];0)" table:style-name="ce8">
            <text:p>100.00</text:p>
          </table:table-cell>
          <table:table-cell office:value-type="float" office:value="0" table:formula="of:=IFERROR([.L77]/[.E7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00,000 - £4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8]*44%" table:style-name="ce10">
            <text:p>£0</text:p>
          </table:table-cell>
          <table:table-cell office:value-type="currency" office:value="0" table:formula="of:=IFERROR([.F78]/[.E78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8]/[.E78];0)" table:style-name="ce10">
            <text:p>£0</text:p>
          </table:table-cell>
          <table:table-cell office:value-type="float" office:value="100" table:formula="of:=IFERROR(100-[.K78];0)" table:style-name="ce8">
            <text:p>100.00</text:p>
          </table:table-cell>
          <table:table-cell office:value-type="float" office:value="0" table:formula="of:=IFERROR([.L78]/[.E7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79]*44%" table:style-name="ce10">
            <text:p>£0</text:p>
          </table:table-cell>
          <table:table-cell office:value-type="currency" office:value="0" table:formula="of:=IFERROR([.F79]/[.E79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79]/[.E79];0)" table:style-name="ce10">
            <text:p>£0</text:p>
          </table:table-cell>
          <table:table-cell office:value-type="float" office:value="100" table:formula="of:=IFERROR(100-[.K79];0)" table:style-name="ce8">
            <text:p>100.00</text:p>
          </table:table-cell>
          <table:table-cell office:value-type="float" office:value="0" table:formula="of:=IFERROR([.L79]/[.E7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0]*44%" table:style-name="ce10">
            <text:p>£0</text:p>
          </table:table-cell>
          <table:table-cell office:value-type="currency" office:value="0" table:formula="of:=IFERROR([.F80]/[.E80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0]/[.E80];0)" table:style-name="ce10">
            <text:p>£0</text:p>
          </table:table-cell>
          <table:table-cell office:value-type="float" office:value="100" table:formula="of:=IFERROR(100-[.K80];0)" table:style-name="ce8">
            <text:p>100.00</text:p>
          </table:table-cell>
          <table:table-cell office:value-type="float" office:value="0" table:formula="of:=IFERROR([.L80]/[.E8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500,000 - £999,999</text:p>
          </table:table-cell>
          <table:table-cell office:value-type="string" table:style-name="ce9">
            <text:p>£500,000 - £5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1]*44%" table:style-name="ce10">
            <text:p>£0</text:p>
          </table:table-cell>
          <table:table-cell office:value-type="currency" office:value="0" table:formula="of:=IFERROR([.F81]/[.E8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1]/[.E81];0)" table:style-name="ce10">
            <text:p>£0</text:p>
          </table:table-cell>
          <table:table-cell office:value-type="float" office:value="100" table:formula="of:=IFERROR(100-[.K81];0)" table:style-name="ce8">
            <text:p>100.00</text:p>
          </table:table-cell>
          <table:table-cell office:value-type="float" office:value="0" table:formula="of:=IFERROR([.L81]/[.E8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0,000 - £6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2]*44%" table:style-name="ce10">
            <text:p>£0</text:p>
          </table:table-cell>
          <table:table-cell office:value-type="currency" office:value="0" table:formula="of:=IFERROR([.F82]/[.E82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2]/[.E82];0)" table:style-name="ce10">
            <text:p>£0</text:p>
          </table:table-cell>
          <table:table-cell office:value-type="float" office:value="100" table:formula="of:=IFERROR(100-[.K82];0)" table:style-name="ce8">
            <text:p>100.00</text:p>
          </table:table-cell>
          <table:table-cell office:value-type="float" office:value="0" table:formula="of:=IFERROR([.L82]/[.E8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0,000 - £7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3]*44%" table:style-name="ce10">
            <text:p>£0</text:p>
          </table:table-cell>
          <table:table-cell office:value-type="currency" office:value="0" table:formula="of:=IFERROR([.F83]/[.E83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3]/[.E83];0)" table:style-name="ce10">
            <text:p>£0</text:p>
          </table:table-cell>
          <table:table-cell office:value-type="float" office:value="100" table:formula="of:=IFERROR(100-[.K83];0)" table:style-name="ce8">
            <text:p>100.00</text:p>
          </table:table-cell>
          <table:table-cell office:value-type="float" office:value="0" table:formula="of:=IFERROR([.L83]/[.E8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0,000 - £8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4]*44%" table:style-name="ce10">
            <text:p>£0</text:p>
          </table:table-cell>
          <table:table-cell office:value-type="currency" office:value="0" table:formula="of:=IFERROR([.F84]/[.E84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4]/[.E84];0)" table:style-name="ce10">
            <text:p>£0</text:p>
          </table:table-cell>
          <table:table-cell office:value-type="float" office:value="100" table:formula="of:=IFERROR(100-[.K84];0)" table:style-name="ce8">
            <text:p>100.00</text:p>
          </table:table-cell>
          <table:table-cell office:value-type="float" office:value="0" table:formula="of:=IFERROR([.L84]/[.E8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0,000 - £9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85]*44%" table:style-name="ce10">
            <text:p>£0</text:p>
          </table:table-cell>
          <table:table-cell office:value-type="currency" office:value="0" table:formula="of:=IFERROR([.F85]/[.E85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85]/[.E85];0)" table:style-name="ce10">
            <text:p>£0</text:p>
          </table:table-cell>
          <table:table-cell office:value-type="float" office:value="100" table:formula="of:=IFERROR(100-[.K85];0)" table:style-name="ce8">
            <text:p>100.00</text:p>
          </table:table-cell>
          <table:table-cell office:value-type="float" office:value="0" table:formula="of:=IFERROR([.L85]/[.E8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44"/>
          <table:table-cell office:value-type="string" table:style-name="ce41">
            <text:p>NE28 ***</text:p>
          </table:table-cell>
          <table:table-cell office:value-type="string" table:style-name="ce41">
            <text:p>Totals</text:p>
          </table:table-cell>
          <table:table-cell office:value-type="float" office:value="3767" table:formula="of:=SUM([.E60:.E85])" table:style-name="ce40">
            <text:p>3767</text:p>
          </table:table-cell>
          <table:table-cell office:value-type="currency" office:value="179849227.79999998" table:formula="of:=SUM([.F60:.F85])" table:style-name="ce42">
            <text:p>£179,849,228</text:p>
          </table:table-cell>
          <table:table-cell office:value-type="currency" office:value="47743.35752588266" table:formula="of:=IFERROR([.F86]/[.E86];0)" table:style-name="ce42">
            <text:p>£47,743</text:p>
          </table:table-cell>
          <table:table-cell office:value-type="currency" office:value="408748245" table:formula="of:=SUM([.H60:.H85])" table:style-name="ce42">
            <text:p>£408,748,245</text:p>
          </table:table-cell>
          <table:table-cell office:value-type="currency" office:value="108507.63074064242" table:formula="of:=IFERROR([.H86]/[.E86];0)" table:style-name="ce42">
            <text:p>£108,508</text:p>
          </table:table-cell>
          <table:table-cell table:number-columns-repeated="2" table:style-name="ce45"/>
          <table:table-cell office:value-type="float" office:value="27" table:formula="of:=SUM([.L60:.L85])" table:style-name="ce40">
            <text:p>27</text:p>
          </table:table-cell>
          <table:table-cell table:number-columns-repeated="16372"/>
        </table:table-row>
        <table:table-row table:style-name="ro1">
          <table:table-cell/>
          <table:table-cell office:value-type="string" table:style-name="ce9">
            <text:p>NE29 ***</text:p>
          </table:table-cell>
          <table:table-cell office:value-type="string" table:style-name="ce9">
            <text:p>&lt;£50,000 - £99,999</text:p>
          </table:table-cell>
          <table:table-cell office:value-type="string" table:style-name="ce9">
            <text:p>&lt; £50,000</text:p>
          </table:table-cell>
          <table:table-cell office:value-type="float" office:value="4" table:style-name="ce38">
            <text:p>4</text:p>
          </table:table-cell>
          <table:table-cell office:value-type="currency" office:value="80308.800000000003" table:formula="of:=[.H87]*44%" table:style-name="ce10">
            <text:p>£80,309</text:p>
          </table:table-cell>
          <table:table-cell office:value-type="currency" office:value="20077.2" table:formula="of:=IFERROR([.F87]/[.E87];0)" table:style-name="ce10">
            <text:p>£20,077</text:p>
          </table:table-cell>
          <table:table-cell office:value-type="currency" office:value="182520" table:style-name="ce39">
            <text:p>£182,520</text:p>
          </table:table-cell>
          <table:table-cell office:value-type="currency" office:value="45630" table:formula="of:=IFERROR([.H87]/[.E87];0)" table:style-name="ce10">
            <text:p>£45,630</text:p>
          </table:table-cell>
          <table:table-cell office:value-type="float" office:value="100" table:formula="of:=IFERROR(100-[.K87];0)" table:style-name="ce8">
            <text:p>100.00</text:p>
          </table:table-cell>
          <table:table-cell office:value-type="float" office:value="0" table:formula="of:=IFERROR([.L87]/[.E8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50,000 - £59,999</text:p>
          </table:table-cell>
          <table:table-cell office:value-type="float" office:value="195" table:style-name="ce38">
            <text:p>195</text:p>
          </table:table-cell>
          <table:table-cell office:value-type="currency" office:value="5102097" table:formula="of:=[.H88]*44%" table:style-name="ce10">
            <text:p>£5,102,097</text:p>
          </table:table-cell>
          <table:table-cell office:value-type="currency" office:value="26164.6" table:formula="of:=IFERROR([.F88]/[.E88];0)" table:style-name="ce10">
            <text:p>£26,165</text:p>
          </table:table-cell>
          <table:table-cell office:value-type="currency" office:value="11595675" table:style-name="ce39">
            <text:p>£11,595,675</text:p>
          </table:table-cell>
          <table:table-cell office:value-type="currency" office:value="59465" table:formula="of:=IFERROR([.H88]/[.E88];0)" table:style-name="ce10">
            <text:p>£59,465</text:p>
          </table:table-cell>
          <table:table-cell office:value-type="float" office:value="96.92307692307692" table:formula="of:=IFERROR(100-[.K88];0)" table:style-name="ce8">
            <text:p>96.92</text:p>
          </table:table-cell>
          <table:table-cell office:value-type="float" office:value="3.0769230769230771" table:formula="of:=IFERROR([.L88]/[.E88]%;0)" table:style-name="ce8">
            <text:p>3.08</text:p>
          </table:table-cell>
          <table:table-cell office:value-type="float" office:value="6" table:style-name="ce38">
            <text:p>6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,000 - £69,999</text:p>
          </table:table-cell>
          <table:table-cell office:value-type="float" office:value="192" table:style-name="ce38">
            <text:p>192</text:p>
          </table:table-cell>
          <table:table-cell office:value-type="currency" office:value="5487647" table:formula="of:=[.H89]*44%" table:style-name="ce10">
            <text:p>£5,487,647</text:p>
          </table:table-cell>
          <table:table-cell office:value-type="currency" office:value="28581.494791666668" table:formula="of:=IFERROR([.F89]/[.E89];0)" table:style-name="ce10">
            <text:p>£28,581</text:p>
          </table:table-cell>
          <table:table-cell office:value-type="currency" office:value="12471925" table:style-name="ce39">
            <text:p>£12,471,925</text:p>
          </table:table-cell>
          <table:table-cell office:value-type="currency" office:value="64957.942708333336" table:formula="of:=IFERROR([.H89]/[.E89];0)" table:style-name="ce10">
            <text:p>£64,958</text:p>
          </table:table-cell>
          <table:table-cell office:value-type="float" office:value="99.479166666666671" table:formula="of:=IFERROR(100-[.K89];0)" table:style-name="ce8">
            <text:p>99.48</text:p>
          </table:table-cell>
          <table:table-cell office:value-type="float" office:value="0.52083333333333337" table:formula="of:=IFERROR([.L89]/[.E89]%;0)" table:style-name="ce8">
            <text:p>0.52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,000 - £79,999</text:p>
          </table:table-cell>
          <table:table-cell office:value-type="float" office:value="187" table:style-name="ce38">
            <text:p>187</text:p>
          </table:table-cell>
          <table:table-cell office:value-type="currency" office:value="6255307.96" table:formula="of:=[.H90]*44%" table:style-name="ce10">
            <text:p>£6,255,308</text:p>
          </table:table-cell>
          <table:table-cell office:value-type="currency" office:value="33450.844705882351" table:formula="of:=IFERROR([.F90]/[.E90];0)" table:style-name="ce10">
            <text:p>£33,451</text:p>
          </table:table-cell>
          <table:table-cell office:value-type="currency" office:value="14216609" table:style-name="ce39">
            <text:p>£14,216,609</text:p>
          </table:table-cell>
          <table:table-cell office:value-type="currency" office:value="76024.647058823524" table:formula="of:=IFERROR([.H90]/[.E90];0)" table:style-name="ce10">
            <text:p>£76,025</text:p>
          </table:table-cell>
          <table:table-cell office:value-type="float" office:value="99.465240641711233" table:formula="of:=IFERROR(100-[.K90];0)" table:style-name="ce8">
            <text:p>99.47</text:p>
          </table:table-cell>
          <table:table-cell office:value-type="float" office:value="0.53475935828876997" table:formula="of:=IFERROR([.L90]/[.E90]%;0)" table:style-name="ce8">
            <text:p>0.53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,000 - £89,999</text:p>
          </table:table-cell>
          <table:table-cell office:value-type="float" office:value="229" table:style-name="ce38">
            <text:p>229</text:p>
          </table:table-cell>
          <table:table-cell office:value-type="currency" office:value="8538439.8000000007" table:formula="of:=[.H91]*44%" table:style-name="ce10">
            <text:p>£8,538,440</text:p>
          </table:table-cell>
          <table:table-cell office:value-type="currency" office:value="37285.763318777295" table:formula="of:=IFERROR([.F91]/[.E91];0)" table:style-name="ce10">
            <text:p>£37,286</text:p>
          </table:table-cell>
          <table:table-cell office:value-type="currency" office:value="19405545" table:style-name="ce39">
            <text:p>£19,405,545</text:p>
          </table:table-cell>
          <table:table-cell office:value-type="currency" office:value="84740.371179039299" table:formula="of:=IFERROR([.H91]/[.E91];0)" table:style-name="ce10">
            <text:p>£84,740</text:p>
          </table:table-cell>
          <table:table-cell office:value-type="float" office:value="98.253275109170303" table:formula="of:=IFERROR(100-[.K91];0)" table:style-name="ce8">
            <text:p>98.25</text:p>
          </table:table-cell>
          <table:table-cell office:value-type="float" office:value="1.7467248908296944" table:formula="of:=IFERROR([.L91]/[.E91]%;0)" table:style-name="ce8">
            <text:p>1.75</text:p>
          </table:table-cell>
          <table:table-cell office:value-type="float" office:value="4" table:style-name="ce38">
            <text:p>4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,000 - £99,999</text:p>
          </table:table-cell>
          <table:table-cell office:value-type="float" office:value="90" table:style-name="ce38">
            <text:p>90</text:p>
          </table:table-cell>
          <table:table-cell office:value-type="currency" office:value="3604139.88" table:formula="of:=[.H92]*44%" table:style-name="ce10">
            <text:p>£3,604,140</text:p>
          </table:table-cell>
          <table:table-cell office:value-type="currency" office:value="40045.998666666666" table:formula="of:=IFERROR([.F92]/[.E92];0)" table:style-name="ce10">
            <text:p>£40,046</text:p>
          </table:table-cell>
          <table:table-cell office:value-type="currency" office:value="8191227" table:style-name="ce39">
            <text:p>£8,191,227</text:p>
          </table:table-cell>
          <table:table-cell office:value-type="currency" office:value="91013.633333333331" table:formula="of:=IFERROR([.H92]/[.E92];0)" table:style-name="ce10">
            <text:p>£91,014</text:p>
          </table:table-cell>
          <table:table-cell office:value-type="float" office:value="97.777777777777771" table:formula="of:=IFERROR(100-[.K92];0)" table:style-name="ce8">
            <text:p>97.78</text:p>
          </table:table-cell>
          <table:table-cell office:value-type="float" office:value="2.2222222222222223" table:formula="of:=IFERROR([.L92]/[.E92]%;0)" table:style-name="ce8">
            <text:p>2.22</text:p>
          </table:table-cell>
          <table:table-cell office:value-type="float" office:value="2" table:style-name="ce38">
            <text:p>2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100,000 - £299,999</text:p>
          </table:table-cell>
          <table:table-cell office:value-type="string" table:style-name="ce9">
            <text:p>£100,000 - £119,999</text:p>
          </table:table-cell>
          <table:table-cell office:value-type="float" office:value="239" table:style-name="ce38">
            <text:p>239</text:p>
          </table:table-cell>
          <table:table-cell office:value-type="currency" office:value="11623320.279999999" table:formula="of:=[.H93]*44%" table:style-name="ce10">
            <text:p>£11,623,320</text:p>
          </table:table-cell>
          <table:table-cell office:value-type="currency" office:value="48633.139246861923" table:formula="of:=IFERROR([.F93]/[.E93];0)" table:style-name="ce10">
            <text:p>£48,633</text:p>
          </table:table-cell>
          <table:table-cell office:value-type="currency" office:value="26416637" table:style-name="ce39">
            <text:p>£26,416,637</text:p>
          </table:table-cell>
          <table:table-cell office:value-type="currency" office:value="110529.86192468619" table:formula="of:=IFERROR([.H93]/[.E93];0)" table:style-name="ce10">
            <text:p>£110,530</text:p>
          </table:table-cell>
          <table:table-cell office:value-type="float" office:value="97.071129707112974" table:formula="of:=IFERROR(100-[.K93];0)" table:style-name="ce8">
            <text:p>97.07</text:p>
          </table:table-cell>
          <table:table-cell office:value-type="float" office:value="2.9288702928870292" table:formula="of:=IFERROR([.L93]/[.E93]%;0)" table:style-name="ce8">
            <text:p>2.93</text:p>
          </table:table-cell>
          <table:table-cell office:value-type="float" office:value="7" table:style-name="ce38">
            <text:p>7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20,000 - £139,999</text:p>
          </table:table-cell>
          <table:table-cell office:value-type="float" office:value="983" table:style-name="ce38">
            <text:p>983</text:p>
          </table:table-cell>
          <table:table-cell office:value-type="currency" office:value="54987727.960000001" table:formula="of:=[.H94]*44%" table:style-name="ce10">
            <text:p>£54,987,728</text:p>
          </table:table-cell>
          <table:table-cell office:value-type="currency" office:value="55938.685615462869" table:formula="of:=IFERROR([.F94]/[.E94];0)" table:style-name="ce10">
            <text:p>£55,939</text:p>
          </table:table-cell>
          <table:table-cell office:value-type="currency" office:value="124972109" table:style-name="ce39">
            <text:p>£124,972,109</text:p>
          </table:table-cell>
          <table:table-cell office:value-type="currency" office:value="127133.37639877925" table:formula="of:=IFERROR([.H94]/[.E94];0)" table:style-name="ce10">
            <text:p>£127,133</text:p>
          </table:table-cell>
          <table:table-cell office:value-type="float" office:value="99.593082400813842" table:formula="of:=IFERROR(100-[.K94];0)" table:style-name="ce8">
            <text:p>99.59</text:p>
          </table:table-cell>
          <table:table-cell office:value-type="float" office:value="0.40691759918616482" table:formula="of:=IFERROR([.L94]/[.E94]%;0)" table:style-name="ce8">
            <text:p>0.41</text:p>
          </table:table-cell>
          <table:table-cell office:value-type="float" office:value="4" table:style-name="ce38">
            <text:p>4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40,000 - £159,999</text:p>
          </table:table-cell>
          <table:table-cell office:value-type="float" office:value="585" table:style-name="ce38">
            <text:p>585</text:p>
          </table:table-cell>
          <table:table-cell office:value-type="currency" office:value="38580761.560000002" table:formula="of:=[.H95]*44%" table:style-name="ce10">
            <text:p>£38,580,762</text:p>
          </table:table-cell>
          <table:table-cell office:value-type="currency" office:value="65950.019760683761" table:formula="of:=IFERROR([.F95]/[.E95];0)" table:style-name="ce10">
            <text:p>£65,950</text:p>
          </table:table-cell>
          <table:table-cell office:value-type="currency" office:value="87683549" table:style-name="ce39">
            <text:p>£87,683,549</text:p>
          </table:table-cell>
          <table:table-cell office:value-type="currency" office:value="149886.40854700856" table:formula="of:=IFERROR([.H95]/[.E95];0)" table:style-name="ce10">
            <text:p>£149,886</text:p>
          </table:table-cell>
          <table:table-cell office:value-type="float" office:value="99.658119658119659" table:formula="of:=IFERROR(100-[.K95];0)" table:style-name="ce8">
            <text:p>99.66</text:p>
          </table:table-cell>
          <table:table-cell office:value-type="float" office:value="0.34188034188034189" table:formula="of:=IFERROR([.L95]/[.E95]%;0)" table:style-name="ce8">
            <text:p>0.34</text:p>
          </table:table-cell>
          <table:table-cell office:value-type="float" office:value="2" table:style-name="ce38">
            <text:p>2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60,000 - £179,999</text:p>
          </table:table-cell>
          <table:table-cell office:value-type="float" office:value="481" table:style-name="ce38">
            <text:p>481</text:p>
          </table:table-cell>
          <table:table-cell office:value-type="currency" office:value="34671278.399999999" table:formula="of:=[.H96]*44%" table:style-name="ce10">
            <text:p>£34,671,278</text:p>
          </table:table-cell>
          <table:table-cell office:value-type="currency" office:value="72081.659875259866" table:formula="of:=IFERROR([.F96]/[.E96];0)" table:style-name="ce10">
            <text:p>£72,082</text:p>
          </table:table-cell>
          <table:table-cell office:value-type="currency" office:value="78798360" table:style-name="ce39">
            <text:p>£78,798,360</text:p>
          </table:table-cell>
          <table:table-cell office:value-type="currency" office:value="163821.95426195426" table:formula="of:=IFERROR([.H96]/[.E96];0)" table:style-name="ce10">
            <text:p>£163,822</text:p>
          </table:table-cell>
          <table:table-cell office:value-type="float" office:value="99.792099792099791" table:formula="of:=IFERROR(100-[.K96];0)" table:style-name="ce8">
            <text:p>99.79</text:p>
          </table:table-cell>
          <table:table-cell office:value-type="float" office:value="0.20790020790020791" table:formula="of:=IFERROR([.L96]/[.E96]%;0)" table:style-name="ce8">
            <text:p>0.21</text:p>
          </table:table-cell>
          <table:table-cell office:value-type="float" office:value="1" table:style-name="ce38">
            <text:p>1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180,000 - £199,999</text:p>
          </table:table-cell>
          <table:table-cell office:value-type="float" office:value="55" table:style-name="ce38">
            <text:p>55</text:p>
          </table:table-cell>
          <table:table-cell office:value-type="currency" office:value="4712805.68" table:formula="of:=[.H97]*44%" table:style-name="ce10">
            <text:p>£4,712,806</text:p>
          </table:table-cell>
          <table:table-cell office:value-type="currency" office:value="85687.375999999989" table:formula="of:=IFERROR([.F97]/[.E97];0)" table:style-name="ce10">
            <text:p>£85,687</text:p>
          </table:table-cell>
          <table:table-cell office:value-type="currency" office:value="10710922" table:style-name="ce39">
            <text:p>£10,710,922</text:p>
          </table:table-cell>
          <table:table-cell office:value-type="currency" office:value="194744.03636363638" table:formula="of:=IFERROR([.H97]/[.E97];0)" table:style-name="ce10">
            <text:p>£194,744</text:p>
          </table:table-cell>
          <table:table-cell office:value-type="float" office:value="100" table:formula="of:=IFERROR(100-[.K97];0)" table:style-name="ce8">
            <text:p>100.00</text:p>
          </table:table-cell>
          <table:table-cell office:value-type="float" office:value="0" table:formula="of:=IFERROR([.L97]/[.E9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00,000 - £219,999</text:p>
          </table:table-cell>
          <table:table-cell office:value-type="float" office:value="6" table:style-name="ce38">
            <text:p>6</text:p>
          </table:table-cell>
          <table:table-cell office:value-type="currency" office:value="547215.24" table:formula="of:=[.H98]*44%" table:style-name="ce10">
            <text:p>£547,215</text:p>
          </table:table-cell>
          <table:table-cell office:value-type="currency" office:value="91202.54" table:formula="of:=IFERROR([.F98]/[.E98];0)" table:style-name="ce10">
            <text:p>£91,203</text:p>
          </table:table-cell>
          <table:table-cell office:value-type="currency" office:value="1243671" table:style-name="ce39">
            <text:p>£1,243,671</text:p>
          </table:table-cell>
          <table:table-cell office:value-type="currency" office:value="207278.5" table:formula="of:=IFERROR([.H98]/[.E98];0)" table:style-name="ce10">
            <text:p>£207,279</text:p>
          </table:table-cell>
          <table:table-cell office:value-type="float" office:value="100" table:formula="of:=IFERROR(100-[.K98];0)" table:style-name="ce8">
            <text:p>100.00</text:p>
          </table:table-cell>
          <table:table-cell office:value-type="float" office:value="0" table:formula="of:=IFERROR([.L98]/[.E9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20,000 - £23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99]*44%" table:style-name="ce10">
            <text:p>£0</text:p>
          </table:table-cell>
          <table:table-cell office:value-type="currency" office:value="0" table:formula="of:=IFERROR([.F99]/[.E99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99]/[.E99];0)" table:style-name="ce10">
            <text:p>£0</text:p>
          </table:table-cell>
          <table:table-cell office:value-type="float" office:value="100" table:formula="of:=IFERROR(100-[.K99];0)" table:style-name="ce8">
            <text:p>100.00</text:p>
          </table:table-cell>
          <table:table-cell office:value-type="float" office:value="0" table:formula="of:=IFERROR([.L99]/[.E9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40,000 - £25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0]*44%" table:style-name="ce10">
            <text:p>£0</text:p>
          </table:table-cell>
          <table:table-cell office:value-type="currency" office:value="0" table:formula="of:=IFERROR([.F100]/[.E100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0]/[.E100];0)" table:style-name="ce10">
            <text:p>£0</text:p>
          </table:table-cell>
          <table:table-cell office:value-type="float" office:value="100" table:formula="of:=IFERROR(100-[.K100];0)" table:style-name="ce8">
            <text:p>100.00</text:p>
          </table:table-cell>
          <table:table-cell office:value-type="float" office:value="0" table:formula="of:=IFERROR([.L100]/[.E10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60,000 - £27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1]*44%" table:style-name="ce10">
            <text:p>£0</text:p>
          </table:table-cell>
          <table:table-cell office:value-type="currency" office:value="0" table:formula="of:=IFERROR([.F101]/[.E10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1]/[.E101];0)" table:style-name="ce10">
            <text:p>£0</text:p>
          </table:table-cell>
          <table:table-cell office:value-type="float" office:value="100" table:formula="of:=IFERROR(100-[.K101];0)" table:style-name="ce8">
            <text:p>100.00</text:p>
          </table:table-cell>
          <table:table-cell office:value-type="float" office:value="0" table:formula="of:=IFERROR([.L101]/[.E10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280,000 - £2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2]*44%" table:style-name="ce10">
            <text:p>£0</text:p>
          </table:table-cell>
          <table:table-cell office:value-type="currency" office:value="0" table:formula="of:=IFERROR([.F102]/[.E102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2]/[.E102];0)" table:style-name="ce10">
            <text:p>£0</text:p>
          </table:table-cell>
          <table:table-cell office:value-type="float" office:value="100" table:formula="of:=IFERROR(100-[.K102];0)" table:style-name="ce8">
            <text:p>100.00</text:p>
          </table:table-cell>
          <table:table-cell office:value-type="float" office:value="0" table:formula="of:=IFERROR([.L102]/[.E10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300,000 - £499,999</text:p>
          </table:table-cell>
          <table:table-cell office:value-type="string" table:style-name="ce9">
            <text:p>£300,000 - £349,999</text:p>
          </table:table-cell>
          <table:table-cell office:value-type="float" office:value="1" table:style-name="ce38">
            <text:p>1</text:p>
          </table:table-cell>
          <table:table-cell office:value-type="currency" office:value="151694.39999999999" table:formula="of:=[.H103]*44%" table:style-name="ce10">
            <text:p>£151,694</text:p>
          </table:table-cell>
          <table:table-cell office:value-type="currency" office:value="151694.39999999999" table:formula="of:=IFERROR([.F103]/[.E103];0)" table:style-name="ce10">
            <text:p>£151,694</text:p>
          </table:table-cell>
          <table:table-cell office:value-type="currency" office:value="344760" table:style-name="ce39">
            <text:p>£344,760</text:p>
          </table:table-cell>
          <table:table-cell office:value-type="currency" office:value="344760" table:formula="of:=IFERROR([.H103]/[.E103];0)" table:style-name="ce10">
            <text:p>£344,760</text:p>
          </table:table-cell>
          <table:table-cell office:value-type="float" office:value="100" table:formula="of:=IFERROR(100-[.K103];0)" table:style-name="ce8">
            <text:p>100.00</text:p>
          </table:table-cell>
          <table:table-cell office:value-type="float" office:value="0" table:formula="of:=IFERROR([.L103]/[.E103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350,000 - £3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4]*44%" table:style-name="ce10">
            <text:p>£0</text:p>
          </table:table-cell>
          <table:table-cell office:value-type="currency" office:value="0" table:formula="of:=IFERROR([.F104]/[.E104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4]/[.E104];0)" table:style-name="ce10">
            <text:p>£0</text:p>
          </table:table-cell>
          <table:table-cell office:value-type="float" office:value="100" table:formula="of:=IFERROR(100-[.K104];0)" table:style-name="ce8">
            <text:p>100.00</text:p>
          </table:table-cell>
          <table:table-cell office:value-type="float" office:value="0" table:formula="of:=IFERROR([.L104]/[.E104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00,000 - £44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5]*44%" table:style-name="ce10">
            <text:p>£0</text:p>
          </table:table-cell>
          <table:table-cell office:value-type="currency" office:value="0" table:formula="of:=IFERROR([.F105]/[.E105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5]/[.E105];0)" table:style-name="ce10">
            <text:p>£0</text:p>
          </table:table-cell>
          <table:table-cell office:value-type="float" office:value="100" table:formula="of:=IFERROR(100-[.K105];0)" table:style-name="ce8">
            <text:p>100.00</text:p>
          </table:table-cell>
          <table:table-cell office:value-type="float" office:value="0" table:formula="of:=IFERROR([.L105]/[.E105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6]*44%" table:style-name="ce10">
            <text:p>£0</text:p>
          </table:table-cell>
          <table:table-cell office:value-type="currency" office:value="0" table:formula="of:=IFERROR([.F106]/[.E106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6]/[.E106];0)" table:style-name="ce10">
            <text:p>£0</text:p>
          </table:table-cell>
          <table:table-cell office:value-type="float" office:value="100" table:formula="of:=IFERROR(100-[.K106];0)" table:style-name="ce8">
            <text:p>100.00</text:p>
          </table:table-cell>
          <table:table-cell office:value-type="float" office:value="0" table:formula="of:=IFERROR([.L106]/[.E106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450,000 - £4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7]*44%" table:style-name="ce10">
            <text:p>£0</text:p>
          </table:table-cell>
          <table:table-cell office:value-type="currency" office:value="0" table:formula="of:=IFERROR([.F107]/[.E107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7]/[.E107];0)" table:style-name="ce10">
            <text:p>£0</text:p>
          </table:table-cell>
          <table:table-cell office:value-type="float" office:value="100" table:formula="of:=IFERROR(100-[.K107];0)" table:style-name="ce8">
            <text:p>100.00</text:p>
          </table:table-cell>
          <table:table-cell office:value-type="float" office:value="0" table:formula="of:=IFERROR([.L107]/[.E107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9"/>
          <table:table-cell office:value-type="string" table:style-name="ce9">
            <text:p>£500,000 - £999,999</text:p>
          </table:table-cell>
          <table:table-cell office:value-type="string" table:style-name="ce9">
            <text:p>£500,000 - £5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8]*44%" table:style-name="ce10">
            <text:p>£0</text:p>
          </table:table-cell>
          <table:table-cell office:value-type="currency" office:value="0" table:formula="of:=IFERROR([.F108]/[.E108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8]/[.E108];0)" table:style-name="ce10">
            <text:p>£0</text:p>
          </table:table-cell>
          <table:table-cell office:value-type="float" office:value="100" table:formula="of:=IFERROR(100-[.K108];0)" table:style-name="ce8">
            <text:p>100.00</text:p>
          </table:table-cell>
          <table:table-cell office:value-type="float" office:value="0" table:formula="of:=IFERROR([.L108]/[.E108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600,000 - £6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09]*44%" table:style-name="ce10">
            <text:p>£0</text:p>
          </table:table-cell>
          <table:table-cell office:value-type="currency" office:value="0" table:formula="of:=IFERROR([.F109]/[.E109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09]/[.E109];0)" table:style-name="ce10">
            <text:p>£0</text:p>
          </table:table-cell>
          <table:table-cell office:value-type="float" office:value="100" table:formula="of:=IFERROR(100-[.K109];0)" table:style-name="ce8">
            <text:p>100.00</text:p>
          </table:table-cell>
          <table:table-cell office:value-type="float" office:value="0" table:formula="of:=IFERROR([.L109]/[.E109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700,000 - £7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10]*44%" table:style-name="ce10">
            <text:p>£0</text:p>
          </table:table-cell>
          <table:table-cell office:value-type="currency" office:value="0" table:formula="of:=IFERROR([.F110]/[.E110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10]/[.E110];0)" table:style-name="ce10">
            <text:p>£0</text:p>
          </table:table-cell>
          <table:table-cell office:value-type="float" office:value="100" table:formula="of:=IFERROR(100-[.K110];0)" table:style-name="ce8">
            <text:p>100.00</text:p>
          </table:table-cell>
          <table:table-cell office:value-type="float" office:value="0" table:formula="of:=IFERROR([.L110]/[.E110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800,000 - £8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11]*44%" table:style-name="ce10">
            <text:p>£0</text:p>
          </table:table-cell>
          <table:table-cell office:value-type="currency" office:value="0" table:formula="of:=IFERROR([.F111]/[.E111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11]/[.E111];0)" table:style-name="ce10">
            <text:p>£0</text:p>
          </table:table-cell>
          <table:table-cell office:value-type="float" office:value="100" table:formula="of:=IFERROR(100-[.K111];0)" table:style-name="ce8">
            <text:p>100.00</text:p>
          </table:table-cell>
          <table:table-cell office:value-type="float" office:value="0" table:formula="of:=IFERROR([.L111]/[.E111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number-columns-repeated="2" table:style-name="ce9"/>
          <table:table-cell office:value-type="string" table:style-name="ce9">
            <text:p>£900,000 - £999,999</text:p>
          </table:table-cell>
          <table:table-cell office:value-type="float" office:value="0" table:style-name="ce38">
            <text:p>0</text:p>
          </table:table-cell>
          <table:table-cell office:value-type="currency" office:value="0" table:formula="of:=[.H112]*44%" table:style-name="ce10">
            <text:p>£0</text:p>
          </table:table-cell>
          <table:table-cell office:value-type="currency" office:value="0" table:formula="of:=IFERROR([.F112]/[.E112];0)" table:style-name="ce10">
            <text:p>£0</text:p>
          </table:table-cell>
          <table:table-cell office:value-type="currency" office:value="0" table:style-name="ce39">
            <text:p>£0</text:p>
          </table:table-cell>
          <table:table-cell office:value-type="currency" office:value="0" table:formula="of:=IFERROR([.H112]/[.E112];0)" table:style-name="ce10">
            <text:p>£0</text:p>
          </table:table-cell>
          <table:table-cell office:value-type="float" office:value="100" table:formula="of:=IFERROR(100-[.K112];0)" table:style-name="ce8">
            <text:p>100.00</text:p>
          </table:table-cell>
          <table:table-cell office:value-type="float" office:value="0" table:formula="of:=IFERROR([.L112]/[.E112]%;0)" table:style-name="ce8">
            <text:p>0.00</text:p>
          </table:table-cell>
          <table:table-cell office:value-type="float" office:value="0" table:style-name="ce38">
            <text:p>0</text:p>
          </table:table-cell>
          <table:table-cell table:number-columns-repeated="16372"/>
        </table:table-row>
        <table:table-row table:style-name="ro1">
          <table:table-cell/>
          <table:table-cell table:style-name="ce44"/>
          <table:table-cell office:value-type="string" table:style-name="ce41">
            <text:p>NE29 ***</text:p>
          </table:table-cell>
          <table:table-cell office:value-type="string" table:style-name="ce41">
            <text:p>Totals</text:p>
          </table:table-cell>
          <table:table-cell office:value-type="float" office:value="3247" table:formula="of:=SUM([.E87:.E112])" table:style-name="ce40">
            <text:p>3247</text:p>
          </table:table-cell>
          <table:table-cell office:value-type="currency" office:value="174342743.96000004" table:formula="of:=SUM([.F87:.F112])" table:style-name="ce42">
            <text:p>£174,342,744</text:p>
          </table:table-cell>
          <table:table-cell office:value-type="currency" office:value="53693.484434862963" table:formula="of:=IFERROR([.F113]/[.E113];0)" table:style-name="ce42">
            <text:p>£53,693</text:p>
          </table:table-cell>
          <table:table-cell office:value-type="currency" office:value="396233509" table:formula="of:=SUM([.H87:.H112])" table:style-name="ce42">
            <text:p>£396,233,509</text:p>
          </table:table-cell>
          <table:table-cell office:value-type="currency" office:value="122030.64644287035" table:formula="of:=IFERROR([.H113]/[.E113];0)" table:style-name="ce42">
            <text:p>£122,031</text:p>
          </table:table-cell>
          <table:table-cell table:number-columns-repeated="2" table:style-name="ce43"/>
          <table:table-cell office:value-type="float" office:value="28" table:formula="of:=SUM([.L87:.L112])" table:style-name="ce40">
            <text:p>28</text:p>
          </table:table-cell>
          <table:table-cell table:number-columns-repeated="1637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Valuations of a Registered Social housing provider housing stock for secured lending purposes shall be <text:s/>on the basis of either,</text:p>
          </table:table-cell>
          <table:table-cell table:number-columns-repeated="3" table:style-name="ce1"/>
          <table:table-cell table:number-columns-repeated="4" table:style-name="ce6"/>
          <table:table-cell table:number-columns-repeated="16375" table:style-name="ce1"/>
        </table:table-row>
        <table:table-row table:style-name="ro1">
          <table:table-cell/>
          <table:table-cell office:value-type="string" table:style-name="ce1">
            <text:p>Market Value or Existing user value for social housing <text:s/>(EUV- SH)</text:p>
          </table:table-cell>
          <table:table-cell table:number-columns-repeated="3" table:style-name="ce1"/>
          <table:table-cell table:number-columns-repeated="4" table:style-name="ce6"/>
          <table:table-cell table:number-columns-repeated="16375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Market value - This is the estimated value that the dwelling would be worth on the open market</text:p>
          </table:table-cell>
          <table:table-cell table:number-columns-repeated="3" table:style-name="ce1"/>
          <table:table-cell table:number-columns-repeated="4" table:style-name="ce6"/>
          <table:table-cell table:number-columns-repeated="16375" table:style-name="ce1"/>
        </table:table-row>
        <table:table-row table:style-name="ro1">
          <table:table-cell/>
          <table:table-cell office:value-type="string" table:style-name="ce1">
            <text:p>Existing User value for social Housing (EUV-SH) - Market Valuation discounted to account for the dwellling would remain at existing use. Eg tenanted social rented accommodation</text:p>
          </table:table-cell>
          <table:table-cell table:number-columns-repeated="3" table:style-name="ce1"/>
          <table:table-cell table:number-columns-repeated="4" table:style-name="ce6"/>
          <table:table-cell table:number-columns-repeated="16375" table:style-name="ce1"/>
        </table:table-row>
        <table:table-row table:number-rows-repeated="1048457" table:style-name="ro1">
          <table:table-cell table:number-columns-repeated="16384"/>
        </table:table-row>
      </table:table>
      <table:table table:name="Summary_by_Post_code" table:style-name="ta2">
        <table:table-column table:style-name="co18" table:default-cell-style-name="ce1"/>
        <table:table-column table:style-name="co19" table:default-cell-style-name="ce1"/>
        <table:table-column table:style-name="co13" table:default-cell-style-name="ce7"/>
        <table:table-column table:style-name="co20" table:default-cell-style-name="ce6"/>
        <table:table-column table:style-name="co18" table:default-cell-style-name="ce1"/>
        <table:table-column table:style-name="co21" table:default-cell-style-name="ce1"/>
        <table:table-column table:style-name="co18" table:default-cell-style-name="ce1"/>
        <table:table-column table:style-name="co22" table:default-cell-style-name="ce1"/>
        <table:table-column table:style-name="co18" table:number-columns-repeated="16376" table:default-cell-style-name="ce1"/>
        <table:table-row table:style-name="ro1">
          <table:table-cell office:value-type="string" table:style-name="ce16">
            <text:p>Summary Sheet</text:p>
          </table:table-cell>
          <table:table-cell table:style-name="ce1"/>
          <table:table-cell table:style-name="ce7"/>
          <table:table-cell table:style-name="ce6"/>
          <table:table-cell table:number-columns-repeated="16380" table:style-name="ce1"/>
        </table:table-row>
        <table:table-row table:number-rows-repeated="2" table:style-name="ro1">
          <table:table-cell table:style-name="ce16"/>
          <table:table-cell table:style-name="ce1"/>
          <table:table-cell table:style-name="ce7"/>
          <table:table-cell table:style-name="ce6"/>
          <table:table-cell table:number-columns-repeated="16380" table:style-name="ce1"/>
        </table:table-row>
        <table:table-row table:style-name="ro1">
          <table:table-cell table:style-name="ce16"/>
          <table:table-cell table:style-name="ce9"/>
          <table:table-cell office:value-type="string" table:style-name="ce22">
            <text:p>No`s</text:p>
          </table:table-cell>
          <table:table-cell office:value-type="string" table:style-name="ce23">
            <text:p>Values</text:p>
          </table:table-cell>
          <table:table-cell table:number-columns-repeated="16380" table:style-name="ce1"/>
        </table:table-row>
        <table:table-row table:style-name="ro1">
          <table:table-cell table:style-name="ce16"/>
          <table:table-cell office:value-type="string" table:style-name="ce11">
            <text:p>Capital asset Totals</text:p>
          </table:table-cell>
          <table:table-cell office:value-type="float" office:value="13731" table:style-name="ce15">
            <text:p>13,731</text:p>
          </table:table-cell>
          <table:table-cell office:value-type="currency" office:value="1320573567" table:style-name="ce13">
            <text:p>£1,320,573,567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21">
            <text:p>Post Code</text:p>
          </table:table-cell>
          <table:table-cell office:value-type="string" table:style-name="ce22">
            <text:p>No`s</text:p>
          </table:table-cell>
          <table:table-cell office:value-type="string" table:style-name="ce23">
            <text:p>Market Values</text:p>
          </table:table-cell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NE12 ***</text:p>
          </table:table-cell>
          <table:table-cell office:value-type="float" office:value="2665" table:formula="of:=['Summary_by_Band-Post_code'.$E$32]" table:style-name="ce11">
            <text:p>2,665</text:p>
          </table:table-cell>
          <table:table-cell office:value-type="currency" office:value="327425316" table:formula="of:=['Summary_by_Band-Post_code'.$H$32]" table:style-name="ce10">
            <text:p>£327,425,316</text:p>
          </table:table-cell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NE13,NE23,NE25,NE26,NE27 ***,</text:p>
          </table:table-cell>
          <table:table-cell office:value-type="float" office:value="3241" table:formula="of:=['Summary_by_Band-Post_code'.$E$59]" table:style-name="ce11">
            <text:p>3,241</text:p>
          </table:table-cell>
          <table:table-cell office:value-type="currency" office:value="445028257" table:formula="of:=['Summary_by_Band-Post_code'.$H$59]" table:style-name="ce10">
            <text:p>£445,028,257</text:p>
          </table:table-cell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NE28 ***</text:p>
          </table:table-cell>
          <table:table-cell office:value-type="float" office:value="3767" table:formula="of:=['Summary_by_Band-Post_code'.$E$86]" table:style-name="ce11">
            <text:p>3,767</text:p>
          </table:table-cell>
          <table:table-cell office:value-type="currency" office:value="408748245" table:formula="of:=['Summary_by_Band-Post_code'.$H$86]" table:style-name="ce10">
            <text:p>£408,748,245</text:p>
          </table:table-cell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NE29 ***</text:p>
          </table:table-cell>
          <table:table-cell office:value-type="float" office:value="3247" table:formula="of:=['Summary_by_Band-Post_code'.$E$113]" table:style-name="ce11">
            <text:p>3,247</text:p>
          </table:table-cell>
          <table:table-cell office:value-type="currency" office:value="396233509" table:formula="of:=['Summary_by_Band-Post_code'.$H$113]" table:style-name="ce10">
            <text:p>£396,233,509</text:p>
          </table:table-cell>
          <table:table-cell table:number-columns-repeated="16380" table:style-name="ce1"/>
        </table:table-row>
        <table:table-row table:style-name="ro1">
          <table:table-cell table:style-name="ce14"/>
          <table:table-cell office:value-type="string" table:style-name="ce12">
            <text:p>General Stock Totals</text:p>
          </table:table-cell>
          <table:table-cell office:value-type="float" office:value="12920" table:formula="of:=SUM([.C8:.C11])" table:style-name="ce15">
            <text:p>12,920</text:p>
          </table:table-cell>
          <table:table-cell office:value-type="currency" office:value="1577435327" table:formula="of:=SUM([.D8:.D11])" table:style-name="ce13">
            <text:p>£1,577,435,327</text:p>
          </table:table-cell>
          <table:table-cell table:style-name="ce14"/>
          <table:table-cell table:style-name="ce28"/>
          <table:table-cell table:number-columns-repeated="16378" table:style-name="ce14"/>
        </table:table-row>
        <table:table-row table:style-name="ro1">
          <table:table-cell table:style-name="ce1"/>
          <table:table-cell office:value-type="string" table:style-name="ce9">
            <text:p>Sheltered</text:p>
          </table:table-cell>
          <table:table-cell office:value-type="float" office:value="924" table:style-name="ce11">
            <text:p>924</text:p>
          </table:table-cell>
          <table:table-cell table:style-name="ce10"/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YPS</text:p>
          </table:table-cell>
          <table:table-cell office:value-type="float" office:value="20" table:style-name="ce11">
            <text:p>20</text:p>
          </table:table-cell>
          <table:table-cell table:style-name="ce10"/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9">
            <text:p>HMO</text:p>
          </table:table-cell>
          <table:table-cell office:value-type="float" office:value="5" table:style-name="ce11">
            <text:p>5</text:p>
          </table:table-cell>
          <table:table-cell table:style-name="ce10"/>
          <table:table-cell table:number-columns-repeated="16380" table:style-name="ce1"/>
        </table:table-row>
        <table:table-row table:style-name="ro1">
          <table:table-cell table:style-name="ce1"/>
          <table:table-cell table:style-name="ce9"/>
          <table:table-cell office:value-type="float" office:value="13869" table:formula="of:=SUM([.C12:.C15])" table:style-name="ce15">
            <text:p>13,869</text:p>
          </table:table-cell>
          <table:table-cell table:style-name="ce10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General Stock</text:p>
          </table:table-cell>
          <table:table-cell office:value-type="float" office:value="14588" table:style-name="ce7">
            <text:p>14,588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office:value-type="string" table:style-name="ce1">
            <text:p>Affordable</text:p>
          </table:table-cell>
          <table:table-cell office:value-type="float" office:value="38" table:style-name="ce7">
            <text:p>38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office:value-type="string" table:style-name="ce1">
            <text:p>Dispersed</text:p>
          </table:table-cell>
          <table:table-cell office:value-type="float" office:value="30" table:style-name="ce7">
            <text:p>30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office:value-type="string" table:style-name="ce1">
            <text:p>YPS</text:p>
          </table:table-cell>
          <table:table-cell office:value-type="float" office:value="20" table:style-name="ce7">
            <text:p>20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office:value-type="string" table:style-name="ce1">
            <text:p>HMO</text:p>
          </table:table-cell>
          <table:table-cell office:value-type="float" office:value="5" table:style-name="ce7">
            <text:p>5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table:style-name="ce1"/>
          <table:table-cell office:value-type="float" office:value="14681" table:formula="of:=SUM([.C18:.C22])" table:style-name="ce20">
            <text:p>14,681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office:value-type="string" table:style-name="ce1">
            <text:p>Less awaiting disposal</text:p>
          </table:table-cell>
          <table:table-cell office:value-type="float" office:value="1" table:style-name="ce20">
            <text:p>1</text:p>
          </table:table-cell>
          <table:table-cell table:style-name="ce6"/>
          <table:table-cell table:number-columns-repeated="16380"/>
        </table:table-row>
        <table:table-row table:style-name="ro1">
          <table:table-cell/>
          <table:table-cell table:style-name="ce1"/>
          <table:table-cell office:value-type="float" office:value="14680" table:formula="of:=[.C23]-[.C24]" table:style-name="ce20">
            <text:p>14,680</text:p>
          </table:table-cell>
          <table:table-cell table:style-name="ce6"/>
          <table:table-cell table:number-columns-repeated="16380"/>
        </table:table-row>
        <table:table-row table:style-name="ro6">
          <table:table-cell/>
          <table:table-cell table:style-name="ce1"/>
          <table:table-cell table:style-name="ce7"/>
          <table:table-cell table:style-name="ce6"/>
          <table:table-cell table:number-columns-repeated="16380"/>
        </table:table-row>
        <table:table-row table:style-name="ro1">
          <table:table-cell/>
          <table:table-cell table:style-name="ce1"/>
          <table:table-cell office:value-type="float" office:value="811" table:formula="of:=[.C25]-[.C16]" table:style-name="ce7">
            <text:p>811</text:p>
          </table:table-cell>
          <table:table-cell office:value-type="string" table:style-name="ce6">
            <text:p>Difference</text:p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table:number-columns-repeated="2" table:style-name="ce7"/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Sheet1" table:style-name="ta3">
        <table:table-column table:style-name="co18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Summary_totals" table:style-name="ta2">
        <table:table-column table:style-name="co18" table:number-columns-repeated="3" table:default-cell-style-name="ce1"/>
        <table:table-column table:style-name="co23" table:default-cell-style-name="ce1"/>
        <table:table-column table:style-name="co18" table:default-cell-style-name="ce1"/>
        <table:table-column table:style-name="co24" table:default-cell-style-name="ce1"/>
        <table:table-column table:style-name="co18" table:default-cell-style-name="ce1"/>
        <table:table-column table:style-name="co25" table:default-cell-style-name="ce1"/>
        <table:table-column table:style-name="co18" table:number-columns-repeated="2" table:default-cell-style-name="ce1"/>
        <table:table-column table:style-name="co26" table:default-cell-style-name="ce1"/>
        <table:table-column table:style-name="co18" table:number-columns-repeated="2" table:default-cell-style-name="ce1"/>
        <table:table-column table:style-name="co27" table:default-cell-style-name="ce1"/>
        <table:table-column table:style-name="co18" table:number-columns-repeated="16370" table:default-cell-style-name="ce1"/>
        <table:table-row table:style-name="ro1">
          <table:table-cell office:value-type="string" table:style-name="ce1">
            <text:p>Summary sheet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table:number-columns-repeated="3" table:style-name="ce9"/>
          <table:table-cell office:value-type="string" table:style-name="ce9">
            <text:p>No`s</text:p>
          </table:table-cell>
          <table:table-cell office:value-type="string" table:style-name="ce9">
            <text:p>market values</text:p>
          </table:table-cell>
          <table:table-cell office:value-type="string" table:style-name="ce9">
            <text:p>Social discount value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9">
            <text:p>Capital Asset Total</text:p>
          </table:table-cell>
          <table:table-cell table:number-columns-repeated="2" table:style-name="ce9"/>
          <table:table-cell office:value-type="float" office:value="13516" table:style-name="ce34">
            <text:p>13,516</text:p>
          </table:table-cell>
          <table:table-cell office:value-type="currency" office:value="1316690240" table:style-name="ce36">
            <text:p>£1,316,690,240</text:p>
          </table:table-cell>
          <table:table-cell office:value-type="currency" office:value="579343705.60000002" table:formula="of:=[.F3]*44%" table:number-columns-spanned="2" table:number-rows-spanned="1" table:style-name="ce71">
            <text:p>£579,343,705.60</text:p>
          </table:table-cell>
          <table:covered-table-cell/>
          <table:table-cell table:number-columns-repeated="16376" table:style-name="ce1"/>
        </table:table-row>
        <table:table-row table:style-name="ro1">
          <table:table-cell table:number-columns-repeated="5" table:style-name="ce1"/>
          <table:table-cell office:value-type="float" office:value="1316" table:style-name="ce1">
            <text:p>1316</text:p>
          </table:table-cell>
          <table:table-cell table:number-columns-repeated="16378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6">
            <text:p>Post Code</text:p>
          </table:table-cell>
          <table:covered-table-cell table:number-columns-repeated="2"/>
          <table:table-cell office:value-type="string" table:style-name="ce9">
            <text:p>No`s</text:p>
          </table:table-cell>
          <table:table-cell office:value-type="string" table:style-name="ce9">
            <text:p>Market values</text:p>
          </table:table-cell>
          <table:table-cell office:value-type="string" table:style-name="ce9">
            <text:p>Social discount value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7">
            <text:p>NE12***</text:p>
          </table:table-cell>
          <table:covered-table-cell table:number-columns-repeated="2"/>
          <table:table-cell office:value-type="float" office:value="2665" table:formula="of:=['Summary_by_Band-Post_code'.E32]" table:style-name="ce11">
            <text:p>2,665</text:p>
          </table:table-cell>
          <table:table-cell office:value-type="currency" office:value="327425316" table:formula="of:=['Summary_by_Band-Post_code'.H32]" table:style-name="ce29">
            <text:p>£327,425,316.00</text:p>
          </table:table-cell>
          <table:table-cell office:value-type="currency" office:value="144067139.03999999" table:formula="of:=['Summary_by_Band-Post_code'.F32]" table:number-columns-spanned="2" table:number-rows-spanned="1" table:style-name="ce72">
            <text:p>£144,067,139.04</text:p>
          </table:table-cell>
          <table:covered-table-cell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7">
            <text:p>NE13,NE23,NE25,NE26,NE27***</text:p>
          </table:table-cell>
          <table:covered-table-cell table:number-columns-repeated="2"/>
          <table:table-cell office:value-type="float" office:value="3241" table:formula="of:=['Summary_by_Band-Post_code'.E59]" table:style-name="ce11">
            <text:p>3,241</text:p>
          </table:table-cell>
          <table:table-cell office:value-type="currency" office:value="445028257" table:formula="of:=['Summary_by_Band-Post_code'.H59]" table:style-name="ce29">
            <text:p>£445,028,257.00</text:p>
          </table:table-cell>
          <table:table-cell office:value-type="currency" office:value="195812433.07999998" table:formula="of:=['Summary_by_Band-Post_code'.F59]" table:number-columns-spanned="2" table:number-rows-spanned="1" table:style-name="ce72">
            <text:p>£195,812,433.08</text:p>
          </table:table-cell>
          <table:covered-table-cell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7">
            <text:p>NE28***</text:p>
          </table:table-cell>
          <table:covered-table-cell table:number-columns-repeated="2"/>
          <table:table-cell office:value-type="float" office:value="3767" table:formula="of:=['Summary_by_Band-Post_code'.E86]" table:style-name="ce11">
            <text:p>3,767</text:p>
          </table:table-cell>
          <table:table-cell office:value-type="currency" office:value="408748245" table:formula="of:=['Summary_by_Band-Post_code'.H86]" table:style-name="ce29">
            <text:p>£408,748,245.00</text:p>
          </table:table-cell>
          <table:table-cell office:value-type="currency" office:value="179849227.79999998" table:formula="of:=['Summary_by_Band-Post_code'.F86]" table:number-columns-spanned="2" table:number-rows-spanned="1" table:style-name="ce72">
            <text:p>£179,849,227.80</text:p>
          </table:table-cell>
          <table:covered-table-cell/>
          <table:table-cell table:number-columns-repeated="5" table:style-name="ce1"/>
          <table:table-cell table:style-name="ce35"/>
          <table:table-cell table:number-columns-repeated="16370"/>
        </table:table-row>
        <table:table-row table:style-name="ro1">
          <table:table-cell table:style-name="ce1"/>
          <table:table-cell office:value-type="string" table:number-columns-spanned="3" table:number-rows-spanned="1" table:style-name="ce57">
            <text:p>NE29***</text:p>
          </table:table-cell>
          <table:covered-table-cell table:number-columns-repeated="2"/>
          <table:table-cell office:value-type="float" office:value="3247" table:formula="of:=['Summary_by_Band-Post_code'.E113]" table:style-name="ce11">
            <text:p>3,247</text:p>
          </table:table-cell>
          <table:table-cell office:value-type="currency" office:value="396233509" table:formula="of:=['Summary_by_Band-Post_code'.H113]" table:style-name="ce29">
            <text:p>£396,233,509.00</text:p>
          </table:table-cell>
          <table:table-cell office:value-type="currency" office:value="174342743.96000004" table:formula="of:=['Summary_by_Band-Post_code'.F113]" table:number-columns-spanned="2" table:number-rows-spanned="1" table:style-name="ce72">
            <text:p>£174,342,743.96</text:p>
          </table:table-cell>
          <table:covered-table-cell/>
          <table:table-cell table:number-columns-repeated="5" table:style-name="ce1"/>
          <table:table-cell table:style-name="ce35"/>
          <table:table-cell table:number-columns-repeated="16370"/>
        </table:table-row>
        <table:table-row table:style-name="ro1">
          <table:table-cell table:style-name="ce1"/>
          <table:table-cell office:value-type="string" table:number-columns-spanned="3" table:number-rows-spanned="1" table:style-name="ce55">
            <text:p>General stock totals</text:p>
          </table:table-cell>
          <table:covered-table-cell table:number-columns-repeated="2"/>
          <table:table-cell office:value-type="float" office:value="12920" table:formula="of:=SUM([.E6:.E9])" table:style-name="ce33">
            <text:p>12,920</text:p>
          </table:table-cell>
          <table:table-cell office:value-type="currency" office:value="1577435327" table:formula="of:=SUM([.F6:.F9])" table:style-name="ce32">
            <text:p>£1,577,435,327.00</text:p>
          </table:table-cell>
          <table:table-cell office:value-type="currency" office:value="694071543.88" table:formula="of:=SUM([.G6:.H9])" table:number-columns-spanned="2" table:number-rows-spanned="1" table:style-name="ce71">
            <text:p>£694,071,543.88</text:p>
          </table:table-cell>
          <table:covered-table-cell/>
          <table:table-cell table:number-columns-repeated="5" table:style-name="ce1"/>
          <table:table-cell table:style-name="ce35"/>
          <table:table-cell table:number-columns-repeated="16370"/>
        </table:table-row>
        <table:table-row table:style-name="ro1">
          <table:table-cell table:style-name="ce1"/>
          <table:table-cell office:value-type="string" table:number-columns-spanned="3" table:number-rows-spanned="1" table:style-name="ce55">
            <text:p>Sheltered</text:p>
          </table:table-cell>
          <table:covered-table-cell table:number-columns-repeated="2"/>
          <table:table-cell office:value-type="float" office:value="924" table:style-name="ce11">
            <text:p>924</text:p>
          </table:table-cell>
          <table:table-cell table:number-columns-spanned="3" table:number-rows-spanned="1" table:style-name="ce70"/>
          <table:covered-table-cell table:number-columns-repeated="2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5">
            <text:p>YPS</text:p>
          </table:table-cell>
          <table:covered-table-cell table:number-columns-repeated="2"/>
          <table:table-cell office:value-type="float" office:value="20" table:style-name="ce11">
            <text:p>20</text:p>
          </table:table-cell>
          <table:table-cell table:number-columns-spanned="3" table:number-rows-spanned="1" table:style-name="ce70"/>
          <table:covered-table-cell table:number-columns-repeated="2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5">
            <text:p>HMO</text:p>
          </table:table-cell>
          <table:covered-table-cell table:number-columns-repeated="2"/>
          <table:table-cell office:value-type="float" office:value="5" table:style-name="ce11">
            <text:p>5</text:p>
          </table:table-cell>
          <table:table-cell table:number-columns-spanned="3" table:number-rows-spanned="1" table:style-name="ce70"/>
          <table:covered-table-cell table:number-columns-repeated="2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3" table:number-rows-spanned="1" table:style-name="ce55">
            <text:p>Totals</text:p>
          </table:table-cell>
          <table:covered-table-cell table:number-columns-repeated="2"/>
          <table:table-cell office:value-type="float" office:value="13869" table:formula="of:=SUM([.E10:.E13])" table:style-name="ce31">
            <text:p>13,869</text:p>
          </table:table-cell>
          <table:table-cell table:number-columns-spanned="3" table:number-rows-spanned="1" table:style-name="ce70"/>
          <table:covered-table-cell table:number-columns-repeated="2"/>
          <table:table-cell table:number-columns-repeated="2" table:style-name="ce1"/>
          <table:table-cell table:style-name="ce35"/>
          <table:table-cell table:number-columns-repeated="16373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General Stock</text:p>
          </table:table-cell>
          <table:table-cell table:style-name="ce1"/>
          <table:table-cell office:value-type="float" office:value="14362" table:style-name="ce1">
            <office:annotation office:display="true" draw:style-name="a0" svg:x="2.91666666666667in" svg:y="3.075in" svg:width="1.375in" svg:height="0.841666666666667in">
              <dc:creator>Gary Russell</dc:creator>
              <text:p><text:span text:style-name="T3">Gary Russell:</text:span><text:span text:style-name="T2"/></text:p>
              <text:p><text:span text:style-name="T2">9 denton avenue</text:span></text:p>
            </office:annotation>
            <text:p>14362</text:p>
          </table:table-cell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Affordable</text:p>
          </table:table-cell>
          <table:table-cell table:style-name="ce1"/>
          <table:table-cell office:value-type="float" office:value="38" table:style-name="ce1">
            <text:p>38</text:p>
          </table:table-cell>
          <table:table-cell table:number-columns-repeated="3" table:style-name="ce1"/>
          <table:table-cell office:value-type="string" table:style-name="ce14">
            <text:p>Remove from figures</text:p>
          </table:table-cell>
          <table:table-cell table:number-columns-repeated="16376" table:style-name="ce1"/>
        </table:table-row>
        <table:table-row table:style-name="ro1">
          <table:table-cell/>
          <table:table-cell office:value-type="string" table:style-name="ce1">
            <text:p>Dispersed</text:p>
          </table:table-cell>
          <table:table-cell table:style-name="ce1"/>
          <table:table-cell office:value-type="float" office:value="41" table:style-name="ce1">
            <text:p>41</text:p>
          </table:table-cell>
          <table:table-cell table:number-columns-repeated="3" table:style-name="ce1"/>
          <table:table-cell office:value-type="string" table:style-name="ce1">
            <text:p>NE29</text:p>
          </table:table-cell>
          <table:table-cell office:value-type="float" office:value="63252" table:style-name="ce1">
            <text:p>63252</text:p>
          </table:table-cell>
          <table:table-cell office:value-type="string" table:style-name="ce1">
            <text:p>23CB</text:p>
          </table:table-cell>
          <table:table-cell office:value-type="string" table:style-name="ce1">
            <text:p>11A Esplanade</text:p>
          </table:table-cell>
          <table:table-cell table:style-name="ce1"/>
          <table:table-cell office:value-type="string" table:style-name="ce1">
            <text:p>Awaiting Disposal</text:p>
          </table:table-cell>
          <table:table-cell table:number-columns-repeated="16371"/>
        </table:table-row>
        <table:table-row table:style-name="ro1">
          <table:table-cell/>
          <table:table-cell office:value-type="string" table:style-name="ce1">
            <text:p>YPS</text:p>
          </table:table-cell>
          <table:table-cell table:style-name="ce1"/>
          <table:table-cell office:value-type="float" office:value="20" table:style-name="ce1">
            <text:p>20</text:p>
          </table:table-cell>
          <table:table-cell table:number-columns-repeated="4" table:style-name="ce1"/>
          <table:table-cell office:value-type="float" office:value="63252" table:formula="of:=SUM([.I19:.I19])" table:style-name="ce1">
            <text:p>63252</text:p>
          </table:table-cell>
          <table:table-cell table:number-columns-repeated="16375" table:style-name="ce1"/>
        </table:table-row>
        <table:table-row table:style-name="ro1">
          <table:table-cell/>
          <table:table-cell office:value-type="string" table:style-name="ce1">
            <text:p>HMO</text:p>
          </table:table-cell>
          <table:table-cell table:style-name="ce1"/>
          <table:table-cell office:value-type="float" office:value="5" table:style-name="ce1">
            <text:p>5</text:p>
          </table:table-cell>
          <table:table-cell table:number-columns-repeated="16380" table:style-name="ce1"/>
        </table:table-row>
        <table:table-row table:style-name="ro1">
          <table:table-cell/>
          <table:table-cell table:number-columns-repeated="2" table:style-name="ce1"/>
          <table:table-cell office:value-type="float" office:value="14466" table:formula="of:=SUM([.D17:.D21])" table:style-name="ce1">
            <text:p>14466</text:p>
          </table:table-cell>
          <table:table-cell table:number-columns-repeated="7" table:style-name="ce1"/>
          <table:table-cell table:style-name="ce1">
            <office:annotation office:display="true" draw:style-name="a1" svg:x="8.8in" svg:y="4.075in" svg:width="1.30833333333333in" svg:height="0.8in">
              <dc:creator>grus0406</dc:creator>
              <text:p><text:span text:style-name="T1">Includes 6 dwellings sub let to ASC</text:span></text:p>
              <text:p/>
            </office:annotation>
          </table:table-cell>
          <table:table-cell table:number-columns-repeated="16372" table:style-name="ce1"/>
        </table:table-row>
        <table:table-row table:style-name="ro1">
          <table:table-cell/>
          <table:table-cell office:value-type="string" table:style-name="ce1">
            <text:p>Less Awaiting disposal</text:p>
          </table:table-cell>
          <table:table-cell table:style-name="ce1"/>
          <table:table-cell office:value-type="float" office:value="1" table:style-name="ce1">
            <text:p>1</text:p>
          </table:table-cell>
          <table:table-cell table:number-columns-repeated="16380" table:style-name="ce1"/>
        </table:table-row>
        <table:table-row table:style-name="ro1">
          <table:table-cell/>
          <table:table-cell table:style-name="ce1"/>
          <table:table-cell office:value-type="string" table:style-name="ce1">
            <text:p>Total</text:p>
          </table:table-cell>
          <table:table-cell office:value-type="float" office:value="14465" table:formula="of:=[.D22]-[.D23]" table:style-name="ce30">
            <text:p>14465</text:p>
          </table:table-cell>
          <table:table-cell table:number-columns-repeated="16380" table:style-name="ce1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">
      <number:currency-symbol>£</number:currency-symbol>
      <number:number number:decimal-places="0" number:min-decimal-places="0" number:min-integer-digits="1" number:grouping="true"/>
    </number:currency-style>
    <number:currency-style style:name="N37">
      <number:currency-symbol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18110236220472in" fo:margin-bottom="0.118110236220472in" fo:margin-left="0.196850393700787in" fo:margin-right="0.118110236220472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078740157480315in" fo:margin-left="0.196850393700787in" fo:margin-right="0.118110236220472in" fo:margin-bottom="0in"/>
      </style:header-style>
      <style:footer-style>
        <style:header-footer-properties fo:min-height="0.078740157480315in" fo:margin-left="0.196850393700787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grus0406</meta:initial-creator>
    <dc:creator>Kevin Harrison</dc:creator>
    <meta:creation-date>2015-03-18T10:44:35Z</meta:creation-date>
    <dc:date>2026-07-27T12:39:52Z</dc:date>
    <meta:print-date>2018-04-16T09:48:49Z</meta:print-date>
  </office:meta>
</office:document-meta>
</file>